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500000002D00C382214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S Gothic" svg:font-family="'MS Gothic'" style:font-family-generic="modern" style:font-pitch="fixed"/>
    <style:font-face style:name="Microsoft YaHei" svg:font-family="'Microsoft YaHei'"/>
    <style:font-face style:name="NSimSun" svg:font-family="NSimSun"/>
    <style:font-face style:name="OpenSymbol" svg:font-family="OpenSymbol" style:font-charset="x-symbol"/>
    <style:font-face style:name="Yu Mincho" svg:font-family="'Yu Mincho'" style:font-family-generic="system" style:font-pitch="variable"/>
  </office:font-face-decls>
  <office:automatic-styles>
    <style:style style:name="Tabelle1" style:family="table">
      <style:table-properties style:width="104mm" table:align="left"/>
    </style:style>
    <style:style style:name="Tabelle1.A" style:family="table-column">
      <style:table-column-properties style:column-width="13mm"/>
    </style:style>
    <style:style style:name="Tabelle1.A1" style:family="table-cell">
      <style:table-cell-properties fo:padding="0mm" fo:border="none" style:writing-mode="page"/>
    </style:style>
    <style:style style:name="Tabelle16" style:family="table">
      <style:table-properties style:width="104mm" table:align="left"/>
    </style:style>
    <style:style style:name="Tabelle16.A" style:family="table-column">
      <style:table-column-properties style:column-width="13mm"/>
    </style:style>
    <style:style style:name="Tabelle16.A1" style:family="table-cell">
      <style:table-cell-properties fo:padding="0mm" fo:border="none" style:writing-mode="page"/>
    </style:style>
    <style:style style:name="Tabelle17" style:family="table">
      <style:table-properties style:width="104mm" table:align="left"/>
    </style:style>
    <style:style style:name="Tabelle17.A" style:family="table-column">
      <style:table-column-properties style:column-width="13mm"/>
    </style:style>
    <style:style style:name="Tabelle17.A1" style:family="table-cell">
      <style:table-cell-properties fo:padding="0mm" fo:border="none" style:writing-mode="page"/>
    </style:style>
    <style:style style:name="P1" style:family="paragraph" style:parent-style-name="Standard">
      <style:paragraph-properties fo:text-align="center" style:justify-single-word="false" fo:break-before="page"/>
      <style:text-properties officeooo:paragraph-rsid="034e2015"/>
    </style:style>
    <style:style style:name="P2" style:family="paragraph" style:parent-style-name="Standard">
      <style:text-properties style:font-name="Calibri1" fo:font-size="13pt" style:text-underline-style="none" fo:font-weight="normal" officeooo:rsid="033ccd16" officeooo:paragraph-rsid="059e2770" style:font-size-asian="13pt" style:font-weight-asian="normal" style:font-size-complex="13pt" style:font-weight-complex="normal"/>
    </style:style>
    <style:style style:name="P3" style:family="paragraph" style:parent-style-name="Standard">
      <style:text-properties style:font-name="Calibri1" fo:font-size="13pt" style:text-underline-style="none" fo:font-weight="normal" officeooo:rsid="033ccd16" officeooo:paragraph-rsid="05018bd0" style:font-size-asian="13pt" style:font-weight-asian="normal" style:font-size-complex="13pt" style:font-weight-complex="normal"/>
    </style:style>
    <style:style style:name="P4" style:family="paragraph" style:parent-style-name="Standard">
      <style:text-properties style:font-name="Calibri1" fo:font-size="13pt" style:text-underline-style="none" fo:font-weight="normal" officeooo:rsid="033ccd16" officeooo:paragraph-rsid="04fa55c2" style:font-size-asian="13pt" style:font-weight-asian="normal" style:font-size-complex="13pt" style:font-weight-complex="normal"/>
    </style:style>
    <style:style style:name="P5" style:family="paragraph" style:parent-style-name="Standard">
      <style:text-properties style:font-name="Calibri1" fo:font-size="13pt" style:text-underline-style="none" fo:font-weight="normal" officeooo:rsid="033ccd16" officeooo:paragraph-rsid="034e2015" style:font-size-asian="13pt" style:font-weight-asian="normal" style:font-size-complex="13pt" style:font-weight-complex="normal"/>
    </style:style>
    <style:style style:name="P6" style:family="paragraph" style:parent-style-name="Standard">
      <style:text-properties style:font-name="Calibri1" fo:font-size="13pt" fo:font-weight="normal" officeooo:rsid="033ccd16" officeooo:paragraph-rsid="04fa9f93" style:font-size-asian="13pt" style:font-weight-asian="normal" style:font-size-complex="13pt" style:font-weight-complex="normal"/>
    </style:style>
    <style:style style:name="P7" style:family="paragraph" style:parent-style-name="Standard">
      <style:text-properties style:font-name="Calibri1" fo:font-size="13pt" style:text-underline-style="none" fo:font-weight="normal" officeooo:rsid="033ccd16" officeooo:paragraph-rsid="04fa9f93" style:font-size-asian="13pt" style:font-weight-asian="normal" style:font-size-complex="13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style:font-name="Calibri1" fo:font-size="10pt" officeooo:rsid="04f81e26" officeooo:paragraph-rsid="04f81e26" style:font-size-asian="10pt" style:font-size-complex="10pt"/>
    </style:style>
    <style:style style:name="P9" style:family="paragraph" style:parent-style-name="Table_20_Contents">
      <style:paragraph-properties fo:text-align="center" style:justify-single-word="false"/>
      <style:text-properties style:font-name="Calibri1" fo:font-size="10pt" style:font-size-asian="10pt" style:font-size-complex="10pt"/>
    </style:style>
    <style:style style:name="P10" style:family="paragraph" style:parent-style-name="Standard">
      <style:text-properties style:font-name="Calibri1" fo:font-size="15pt" fo:font-weight="normal" officeooo:rsid="033ccd16" officeooo:paragraph-rsid="04f95dc3" style:font-size-asian="15pt" style:font-weight-asian="normal" style:font-size-complex="15pt" style:font-weight-complex="normal"/>
    </style:style>
    <style:style style:name="P11" style:family="paragraph" style:parent-style-name="Standard">
      <style:text-properties style:font-name="Calibri1" fo:font-size="12pt" style:text-underline-style="solid" style:text-underline-width="auto" style:text-underline-color="font-color" fo:font-weight="normal" officeooo:rsid="0343e850" officeooo:paragraph-rsid="034e2015" fo:background-color="transparent" style:font-size-asian="12pt" style:font-weight-asian="normal" style:font-size-complex="12pt" style:font-weight-complex="normal"/>
    </style:style>
    <style:style style:name="P12" style:family="paragraph" style:parent-style-name="Standard">
      <style:text-properties style:font-name="Calibri1" fo:font-size="12pt" style:text-underline-style="none" fo:font-weight="normal" officeooo:rsid="035a0238" officeooo:paragraph-rsid="035a0238" fo:background-color="transparent" style:font-size-asian="12pt" style:font-weight-asian="normal" style:font-size-complex="12pt" style:font-weight-complex="normal"/>
    </style:style>
    <style:style style:name="P13" style:family="paragraph" style:parent-style-name="Standard">
      <style:text-properties style:font-name="Calibri1" fo:font-size="12pt" style:text-underline-style="none" fo:font-weight="normal" officeooo:rsid="03451dcc" officeooo:paragraph-rsid="035a0238" fo:background-color="transparent" style:font-size-asian="12pt" style:font-weight-asian="normal" style:font-size-complex="12pt" style:font-weight-complex="normal"/>
    </style:style>
    <style:style style:name="P14" style:family="paragraph" style:parent-style-name="Standard">
      <style:text-properties style:font-name="Calibri1" fo:font-size="12pt" style:text-underline-style="none" fo:font-weight="normal" officeooo:rsid="03451dcc" officeooo:paragraph-rsid="041efc01" fo:background-color="transparent" style:font-size-asian="12pt" style:font-weight-asian="normal" style:font-size-complex="12pt" style:font-weight-complex="normal"/>
    </style:style>
    <style:style style:name="P15" style:family="paragraph" style:parent-style-name="Standard">
      <style:text-properties style:font-name="Calibri1" fo:font-size="12pt" fo:font-weight="normal" officeooo:rsid="03451dcc" officeooo:paragraph-rsid="034e2015" fo:background-color="transparent" style:font-size-asian="12pt" style:font-weight-asian="normal" style:font-size-complex="12pt" style:font-weight-complex="normal"/>
    </style:style>
    <style:style style:name="P16" style:family="paragraph" style:parent-style-name="Standard">
      <style:text-properties style:font-name="Calibri1" fo:font-size="12pt" style:text-underline-style="none" fo:font-weight="normal" officeooo:rsid="03451dcc" officeooo:paragraph-rsid="056700f4" fo:background-color="transparent" style:font-size-asian="12pt" style:font-weight-asian="normal" style:font-size-complex="12pt" style:font-weight-complex="normal"/>
    </style:style>
    <style:style style:name="P17" style:family="paragraph" style:parent-style-name="Standard">
      <style:text-properties style:font-name="Calibri1" fo:font-size="12pt" style:text-underline-style="none" fo:font-weight="normal" officeooo:rsid="04aa2747" officeooo:paragraph-rsid="04aa2747" fo:background-color="transparent" style:font-size-asian="12pt" style:font-weight-asian="normal" style:font-size-complex="12pt" style:font-weight-complex="normal"/>
    </style:style>
    <style:style style:name="P18" style:family="paragraph" style:parent-style-name="Standard">
      <style:text-properties style:font-name="Calibri1" fo:font-size="12pt" style:text-underline-style="none" fo:font-weight="normal" officeooo:rsid="03451dcc" officeooo:paragraph-rsid="034e2015" fo:background-color="transparent" style:font-size-asian="12pt" style:font-weight-asian="normal" style:font-size-complex="12pt" style:font-weight-complex="normal"/>
    </style:style>
    <style:style style:name="P19" style:family="paragraph" style:parent-style-name="Standard">
      <style:text-properties style:font-name="Calibri1" fo:font-size="12pt" style:text-underline-style="none" fo:font-weight="normal" officeooo:rsid="035a0238" officeooo:paragraph-rsid="043d2aaa" fo:background-color="transparent" style:font-size-asian="12pt" style:font-weight-asian="normal" style:font-size-complex="12pt" style:font-weight-complex="normal"/>
    </style:style>
    <style:style style:name="P20" style:family="paragraph" style:parent-style-name="Standard">
      <style:text-properties style:font-name="Calibri1" fo:font-size="12pt" style:text-underline-style="none" fo:font-weight="normal" officeooo:rsid="03451dcc" officeooo:paragraph-rsid="054674e6" fo:background-color="transparent" style:font-size-asian="12pt" style:font-weight-asian="normal" style:font-size-complex="12pt" style:font-weight-complex="normal"/>
    </style:style>
    <style:style style:name="P21" style:family="paragraph" style:parent-style-name="Standard">
      <style:text-properties style:font-name="Calibri1" fo:font-size="12pt" style:text-underline-style="none" fo:font-weight="normal" officeooo:rsid="03451dcc" officeooo:paragraph-rsid="045fbf33" fo:background-color="transparent" style:font-size-asian="12pt" style:font-weight-asian="normal" style:font-size-complex="12pt" style:font-weight-complex="normal"/>
    </style:style>
    <style:style style:name="P22" style:family="paragraph" style:parent-style-name="Standard">
      <style:text-properties style:font-name="Calibri1" fo:font-size="12pt" style:text-underline-style="none" fo:font-weight="normal" officeooo:rsid="03451dcc" officeooo:paragraph-rsid="043f3516" fo:background-color="transparent" style:font-size-asian="12pt" style:font-weight-asian="normal" style:font-size-complex="12pt" style:font-weight-complex="normal"/>
    </style:style>
    <style:style style:name="P23" style:family="paragraph" style:parent-style-name="Standard">
      <style:text-properties style:font-name="Calibri1" fo:font-size="12pt" fo:font-weight="normal" officeooo:rsid="03451dcc" officeooo:paragraph-rsid="034e2015" style:font-size-asian="12pt" style:font-weight-asian="normal" style:font-size-complex="12pt" style:font-weight-complex="normal"/>
    </style:style>
    <style:style style:name="P24" style:family="paragraph" style:parent-style-name="Standard">
      <style:text-properties style:font-name="Calibri1" fo:font-size="12pt" style:text-underline-style="none" fo:font-weight="normal" officeooo:rsid="03451dcc" officeooo:paragraph-rsid="036ad110" fo:background-color="transparent" style:font-size-asian="12pt" style:font-weight-asian="normal" style:font-size-complex="12pt" style:font-weight-complex="normal"/>
    </style:style>
    <style:style style:name="P25" style:family="paragraph" style:parent-style-name="Standard">
      <style:text-properties style:font-name="Calibri1" fo:font-size="12pt" style:text-underline-style="none" fo:font-weight="normal" officeooo:rsid="03451dcc" officeooo:paragraph-rsid="0437f945" fo:background-color="transparent" style:font-size-asian="12pt" style:font-weight-asian="normal" style:font-size-complex="12pt" style:font-weight-complex="normal"/>
    </style:style>
    <style:style style:name="P26" style:family="paragraph" style:parent-style-name="Standard">
      <style:paragraph-properties fo:break-before="column"/>
      <style:text-properties style:font-name="Calibri1" fo:font-size="12pt" style:text-underline-style="none" fo:font-weight="normal" officeooo:rsid="03451dcc" officeooo:paragraph-rsid="0437f945" fo:background-color="transparent" style:font-size-asian="12pt" style:font-weight-asian="normal" style:font-size-complex="12pt" style:font-weight-complex="normal"/>
    </style:style>
    <style:style style:name="P27" style:family="paragraph" style:parent-style-name="Standard">
      <style:text-properties style:font-name="Calibri1" fo:font-size="12pt" style:text-underline-style="none" fo:font-weight="normal" officeooo:rsid="0543dd29" officeooo:paragraph-rsid="0543dd29" fo:background-color="transparent" style:font-size-asian="12pt" style:font-weight-asian="normal" style:font-size-complex="12pt" style:font-weight-complex="normal"/>
    </style:style>
    <style:style style:name="P28" style:family="paragraph" style:parent-style-name="Standard">
      <style:text-properties style:font-name="Calibri1" fo:font-size="12pt" style:text-underline-style="none" fo:font-weight="normal" officeooo:rsid="03451dcc" officeooo:paragraph-rsid="036067df" fo:background-color="transparent" style:font-size-asian="12pt" style:font-weight-asian="normal" style:font-size-complex="12pt" style:font-weight-complex="normal"/>
    </style:style>
    <style:style style:name="P29" style:family="paragraph" style:parent-style-name="Standard">
      <style:text-properties style:font-name="Calibri1" fo:font-size="12pt" style:text-underline-style="none" fo:font-weight="normal" officeooo:rsid="035c2771" officeooo:paragraph-rsid="043c3906" fo:background-color="transparent" style:font-size-asian="12pt" style:font-weight-asian="normal" style:font-size-complex="12pt" style:font-weight-complex="normal"/>
    </style:style>
    <style:style style:name="P30" style:family="paragraph" style:parent-style-name="Standard">
      <style:text-properties style:font-name="Calibri1" fo:font-size="12pt" style:text-underline-style="none" fo:font-weight="normal" officeooo:rsid="0346ca07" officeooo:paragraph-rsid="043c3906" fo:background-color="transparent" style:font-size-asian="12pt" style:font-weight-asian="normal" style:font-size-complex="12pt" style:font-weight-complex="normal"/>
    </style:style>
    <style:style style:name="P31" style:family="paragraph" style:parent-style-name="Standard">
      <style:text-properties style:font-name="Calibri1" fo:font-size="12pt" style:text-underline-style="none" fo:font-weight="normal" officeooo:rsid="0346ca07" officeooo:paragraph-rsid="034e2015" fo:background-color="transparent" style:font-size-asian="12pt" style:font-weight-asian="normal" style:font-size-complex="12pt" style:font-weight-complex="normal"/>
    </style:style>
    <style:style style:name="P32" style:family="paragraph" style:parent-style-name="Standard">
      <style:text-properties style:font-name="Calibri1" fo:font-size="12pt" fo:font-weight="normal" officeooo:rsid="0346ca07" officeooo:paragraph-rsid="034e2015" style:font-size-asian="12pt" style:font-weight-asian="normal" style:font-size-complex="12pt" style:font-weight-complex="normal"/>
    </style:style>
    <style:style style:name="P33" style:family="paragraph" style:parent-style-name="Standard">
      <style:text-properties style:font-name="Calibri1" fo:font-size="12pt" style:text-underline-style="none" fo:font-weight="normal" officeooo:rsid="0346ca07" officeooo:paragraph-rsid="036f2860" fo:background-color="transparent" style:font-size-asian="12pt" style:font-weight-asian="normal" style:font-size-complex="12pt" style:font-weight-complex="normal"/>
    </style:style>
    <style:style style:name="P34" style:family="paragraph" style:parent-style-name="Standard">
      <style:text-properties style:font-name="Calibri1" fo:font-size="12pt" style:text-underline-style="none" fo:font-weight="normal" officeooo:rsid="0346ca07" officeooo:paragraph-rsid="0548559d" fo:background-color="transparent" style:font-size-asian="12pt" style:font-weight-asian="normal" style:font-size-complex="12pt" style:font-weight-complex="normal"/>
    </style:style>
    <style:style style:name="P35" style:family="paragraph" style:parent-style-name="Standard">
      <style:text-properties style:font-name="Calibri1" fo:font-size="12pt" style:text-underline-style="none" fo:font-weight="normal" officeooo:rsid="0441a80c" officeooo:paragraph-rsid="0548559d" fo:background-color="transparent" style:font-size-asian="12pt" style:font-weight-asian="normal" style:font-size-complex="12pt" style:font-weight-complex="normal"/>
    </style:style>
    <style:style style:name="P36" style:family="paragraph" style:parent-style-name="Standard">
      <style:paragraph-properties fo:break-before="column"/>
      <style:text-properties style:font-name="Calibri1" fo:font-size="12pt" style:text-underline-style="none" fo:font-weight="normal" officeooo:rsid="0346ca07" officeooo:paragraph-rsid="034e2015" fo:background-color="transparent" style:font-size-asian="12pt" style:font-weight-asian="normal" style:font-size-complex="12pt" style:font-weight-complex="normal"/>
    </style:style>
    <style:style style:name="P37" style:family="paragraph" style:parent-style-name="Standard">
      <style:text-properties style:font-name="Calibri1" fo:font-size="12pt" style:text-underline-style="none" fo:font-weight="normal" officeooo:rsid="035dc98d" officeooo:paragraph-rsid="035dc98d" fo:background-color="transparent" style:font-size-asian="12pt" style:font-weight-asian="normal" style:font-size-complex="12pt" style:font-weight-complex="normal"/>
    </style:style>
    <style:style style:name="P38" style:family="paragraph" style:parent-style-name="Standard">
      <style:text-properties style:font-name="Calibri1" fo:font-size="12pt" style:text-underline-style="none" fo:font-weight="normal" officeooo:rsid="03451dcc" officeooo:paragraph-rsid="035dc98d" fo:background-color="transparent" style:font-size-asian="12pt" style:font-weight-asian="normal" style:font-size-complex="12pt" style:font-weight-complex="normal"/>
    </style:style>
    <style:style style:name="P39" style:family="paragraph" style:parent-style-name="Standard">
      <style:text-properties style:font-name="Calibri1" fo:font-size="12pt" style:text-underline-style="none" fo:font-weight="normal" officeooo:rsid="03451dcc" officeooo:paragraph-rsid="0414c919" fo:background-color="transparent" style:font-size-asian="12pt" style:font-weight-asian="normal" style:font-size-complex="12pt" style:font-weight-complex="normal"/>
    </style:style>
    <style:style style:name="P40" style:family="paragraph" style:parent-style-name="Standard">
      <style:text-properties style:font-name="Calibri1" fo:font-size="12pt" style:text-underline-style="none" fo:font-weight="normal" officeooo:rsid="0346ca07" officeooo:paragraph-rsid="035dc98d" fo:background-color="transparent" style:font-size-asian="12pt" style:font-weight-asian="normal" style:font-size-complex="12pt" style:font-weight-complex="normal"/>
    </style:style>
    <style:style style:name="P41" style:family="paragraph" style:parent-style-name="Standard">
      <style:text-properties style:font-name="Calibri1" fo:font-size="12pt" style:text-underline-style="none" fo:font-weight="normal" officeooo:rsid="043eb40f" officeooo:paragraph-rsid="043eb40f" fo:background-color="transparent" style:font-size-asian="12pt" style:font-weight-asian="normal" style:font-size-complex="12pt" style:font-weight-complex="normal"/>
    </style:style>
    <style:style style:name="P42" style:family="paragraph" style:parent-style-name="Standard">
      <style:text-properties style:font-name="Calibri1" fo:font-size="12pt" style:text-underline-style="none" fo:font-weight="normal" officeooo:rsid="03451dcc" officeooo:paragraph-rsid="0548ed80" fo:background-color="transparent" style:font-size-asian="12pt" style:font-weight-asian="normal" style:font-size-complex="12pt" style:font-weight-complex="normal"/>
    </style:style>
    <style:style style:name="P43" style:family="paragraph" style:parent-style-name="Standard">
      <style:text-properties style:font-name="Calibri1" fo:font-size="12pt" style:text-underline-style="none" fo:font-weight="normal" officeooo:rsid="0346ca07" officeooo:paragraph-rsid="0548ed80" fo:background-color="transparent" style:font-size-asian="12pt" style:font-weight-asian="normal" style:font-size-complex="12pt" style:font-weight-complex="normal"/>
    </style:style>
    <style:style style:name="P44" style:family="paragraph" style:parent-style-name="Standard">
      <style:text-properties style:font-name="Calibri1" fo:font-size="12pt" style:text-underline-style="none" fo:font-weight="normal" officeooo:rsid="0346ca07" officeooo:paragraph-rsid="05a1d2c8" fo:background-color="transparent" style:font-size-asian="12pt" style:font-weight-asian="normal" style:font-size-complex="12pt" style:font-weight-complex="normal"/>
    </style:style>
    <style:style style:name="P45" style:family="paragraph" style:parent-style-name="Standard">
      <style:text-properties style:font-name="Calibri1" fo:font-size="12pt" style:text-underline-style="none" fo:font-weight="normal" officeooo:rsid="0346ca07" officeooo:paragraph-rsid="0442a52a" fo:background-color="transparent" style:font-size-asian="12pt" style:font-weight-asian="normal" style:font-size-complex="12pt" style:font-weight-complex="normal"/>
    </style:style>
    <style:style style:name="P46" style:family="paragraph" style:parent-style-name="Standard">
      <style:text-properties style:font-name="Calibri1" fo:font-size="12pt" style:text-underline-style="none" fo:font-weight="normal" officeooo:rsid="0346ca07" officeooo:paragraph-rsid="03d905c3" fo:background-color="transparent" style:font-size-asian="12pt" style:font-weight-asian="normal" style:font-size-complex="12pt" style:font-weight-complex="normal"/>
    </style:style>
    <style:style style:name="P47" style:family="paragraph" style:parent-style-name="Standard">
      <style:text-properties style:font-name="Calibri1" fo:font-size="12pt" style:text-underline-style="none" fo:font-weight="normal" officeooo:rsid="0384e04a" officeooo:paragraph-rsid="0384e04a" fo:background-color="transparent" style:font-size-asian="12pt" style:font-weight-asian="normal" style:font-size-complex="12pt" style:font-weight-complex="normal"/>
    </style:style>
    <style:style style:name="P48" style:family="paragraph" style:parent-style-name="Standard">
      <style:text-properties style:font-name="Calibri1" fo:font-size="12pt" style:text-underline-style="none" fo:font-weight="normal" officeooo:rsid="0346ca07" officeooo:paragraph-rsid="0384e04a" fo:background-color="transparent" style:font-size-asian="12pt" style:font-weight-asian="normal" style:font-size-complex="12pt" style:font-weight-complex="normal"/>
    </style:style>
    <style:style style:name="P49" style:family="paragraph" style:parent-style-name="Standard">
      <style:text-properties style:font-name="Calibri1" fo:font-size="12pt" style:text-underline-style="none" fo:font-weight="normal" officeooo:rsid="04a89f77" officeooo:paragraph-rsid="04a89f77" fo:background-color="transparent" style:font-size-asian="12pt" style:font-weight-asian="normal" style:font-size-complex="12pt" style:font-weight-complex="normal"/>
    </style:style>
    <style:style style:name="P50" style:family="paragraph" style:parent-style-name="Standard">
      <style:text-properties style:font-name="Calibri1" fo:font-size="12pt" style:text-underline-style="none" fo:font-weight="normal" officeooo:rsid="04ab8e9a" officeooo:paragraph-rsid="04ab8e9a" fo:background-color="transparent" style:font-size-asian="12pt" style:font-weight-asian="normal" style:font-size-complex="12pt" style:font-weight-complex="normal"/>
    </style:style>
    <style:style style:name="P51" style:family="paragraph" style:parent-style-name="Standard">
      <style:text-properties style:font-name="Calibri1" fo:font-size="12pt" style:text-underline-style="none" fo:font-weight="normal" officeooo:rsid="0346ca07" officeooo:paragraph-rsid="04ab8e9a" fo:background-color="transparent" style:font-size-asian="12pt" style:font-weight-asian="normal" style:font-size-complex="12pt" style:font-weight-complex="normal"/>
    </style:style>
    <style:style style:name="P52" style:family="paragraph" style:parent-style-name="Standard">
      <style:text-properties style:font-name="Calibri1" fo:font-size="12pt" style:text-underline-style="none" fo:font-weight="normal" officeooo:rsid="03451dcc" officeooo:paragraph-rsid="05a0aebc" fo:background-color="transparent" style:font-size-asian="12pt" style:font-weight-asian="normal" style:font-size-complex="12pt" style:font-weight-complex="normal"/>
    </style:style>
    <style:style style:name="P53" style:family="paragraph" style:parent-style-name="Standard">
      <style:paragraph-properties fo:text-align="left" style:justify-single-word="false"/>
      <style:text-properties fo:color="#808080" loext:opacity="100%" fo:font-weight="bold" officeooo:rsid="04abb9ee" officeooo:paragraph-rsid="04acf4f4" style:font-weight-asian="bold" style:font-weight-complex="bold"/>
    </style:style>
    <style:style style:name="P54" style:family="paragraph" style:parent-style-name="Standard">
      <style:paragraph-properties fo:text-align="left" style:justify-single-word="false"/>
      <style:text-properties fo:color="#808080" loext:opacity="100%" style:text-underline-style="solid" style:text-underline-width="auto" style:text-underline-color="font-color" fo:font-weight="bold" officeooo:rsid="04abb9ee" officeooo:paragraph-rsid="04acf4f4" style:font-weight-asian="bold" style:font-weight-complex="bold"/>
    </style:style>
    <style:style style:name="P55" style:family="paragraph" style:parent-style-name="Standard">
      <style:paragraph-properties fo:text-align="left" style:justify-single-word="false"/>
      <style:text-properties fo:color="#000000" loext:opacity="100%" fo:font-weight="bold" officeooo:rsid="04acf4f4" officeooo:paragraph-rsid="04acf4f4" style:font-weight-asian="bold" style:font-weight-complex="bold"/>
    </style:style>
    <style:style style:name="P56" style:family="paragraph" style:parent-style-name="Standard">
      <style:paragraph-properties fo:text-align="center" style:justify-single-word="false" fo:break-before="page"/>
      <style:text-properties officeooo:paragraph-rsid="05a3aa06"/>
    </style:style>
    <style:style style:name="P57" style:family="paragraph" style:parent-style-name="Standard">
      <style:text-properties style:font-name="Calibri1" fo:font-size="13pt" style:text-underline-style="none" fo:font-weight="normal" officeooo:rsid="033ccd16" officeooo:paragraph-rsid="05a3aa06" style:font-size-asian="13pt" style:font-weight-asian="normal" style:font-size-complex="13pt" style:font-weight-complex="normal"/>
    </style:style>
    <style:style style:name="P58" style:family="paragraph" style:parent-style-name="Standard">
      <style:text-properties style:font-name="Calibri1" fo:font-size="13pt" style:text-underline-style="none" fo:font-weight="normal" officeooo:rsid="05ae52e3" officeooo:paragraph-rsid="05ae52e3" style:font-size-asian="13pt" style:font-weight-asian="normal" style:font-size-complex="13pt" style:font-weight-complex="normal"/>
    </style:style>
    <style:style style:name="P59" style:family="paragraph" style:parent-style-name="Standard">
      <style:text-properties style:font-name="Calibri1" fo:font-size="13pt" fo:font-weight="normal" officeooo:rsid="033ccd16" officeooo:paragraph-rsid="05a3aa06" style:font-size-asian="13pt" style:font-weight-asian="normal" style:font-size-complex="13pt" style:font-weight-complex="normal"/>
    </style:style>
    <style:style style:name="P60" style:family="paragraph" style:parent-style-name="Table_20_Contents">
      <style:paragraph-properties fo:text-align="center" style:justify-single-word="false"/>
      <style:text-properties style:font-name="Calibri1" fo:font-size="10pt" officeooo:rsid="04f81e26" officeooo:paragraph-rsid="05a3aa06" style:font-size-asian="10pt" style:font-size-complex="10pt"/>
    </style:style>
    <style:style style:name="P61" style:family="paragraph" style:parent-style-name="Table_20_Contents">
      <style:paragraph-properties fo:text-align="center" style:justify-single-word="false"/>
      <style:text-properties style:font-name="Calibri1" fo:font-size="10pt" officeooo:paragraph-rsid="05a3aa06" style:font-size-asian="10pt" style:font-size-complex="10pt"/>
    </style:style>
    <style:style style:name="P62" style:family="paragraph" style:parent-style-name="Standard">
      <style:text-properties style:font-name="Calibri1" fo:font-size="15pt" fo:font-weight="bold" officeooo:rsid="033ccd16" officeooo:paragraph-rsid="05a64eea" style:font-size-asian="15pt" style:font-weight-asian="bold" style:font-size-complex="15pt" style:font-weight-complex="bold"/>
    </style:style>
    <style:style style:name="P63" style:family="paragraph" style:parent-style-name="Standard">
      <style:text-properties style:font-name="Calibri1" fo:font-size="12pt" style:text-underline-style="solid" style:text-underline-width="auto" style:text-underline-color="font-color" fo:font-weight="normal" officeooo:rsid="0343e850" officeooo:paragraph-rsid="05a3aa06" fo:background-color="transparent" style:font-size-asian="12pt" style:font-weight-asian="normal" style:font-size-complex="12pt" style:font-weight-complex="normal"/>
    </style:style>
    <style:style style:name="P64" style:family="paragraph" style:parent-style-name="Standard">
      <style:text-properties style:font-name="Calibri1" fo:font-size="12pt" style:text-underline-style="none" fo:font-weight="normal" officeooo:rsid="035a0238" officeooo:paragraph-rsid="05a3aa06" fo:background-color="transparent" style:font-size-asian="12pt" style:font-weight-asian="normal" style:font-size-complex="12pt" style:font-weight-complex="normal"/>
    </style:style>
    <style:style style:name="P65" style:family="paragraph" style:parent-style-name="Standard">
      <style:text-properties style:font-name="Calibri1" fo:font-size="12pt" style:text-underline-style="none" fo:font-weight="normal" officeooo:rsid="03451dcc" officeooo:paragraph-rsid="05a3aa06" fo:background-color="transparent" style:font-size-asian="12pt" style:font-weight-asian="normal" style:font-size-complex="12pt" style:font-weight-complex="normal"/>
    </style:style>
    <style:style style:name="P66" style:family="paragraph" style:parent-style-name="Standard">
      <style:text-properties style:font-name="Calibri1" fo:font-size="12pt" style:text-underline-style="none" fo:font-weight="normal" officeooo:rsid="041efc01" officeooo:paragraph-rsid="05a3aa06" fo:background-color="transparent" style:font-size-asian="12pt" style:font-weight-asian="normal" style:font-size-complex="12pt" style:font-weight-complex="normal"/>
    </style:style>
    <style:style style:name="P67" style:family="paragraph" style:parent-style-name="Standard">
      <style:text-properties style:font-name="Calibri1" fo:font-size="12pt" fo:font-weight="normal" officeooo:rsid="03451dcc" officeooo:paragraph-rsid="05a3aa06" fo:background-color="transparent" style:font-size-asian="12pt" style:font-weight-asian="normal" style:font-size-complex="12pt" style:font-weight-complex="normal"/>
    </style:style>
    <style:style style:name="P68" style:family="paragraph" style:parent-style-name="Standard">
      <style:text-properties style:font-name="Calibri1" fo:font-size="12pt" style:text-underline-style="none" fo:font-weight="normal" officeooo:rsid="04aa2747" officeooo:paragraph-rsid="05a3aa06" fo:background-color="transparent" style:font-size-asian="12pt" style:font-weight-asian="normal" style:font-size-complex="12pt" style:font-weight-complex="normal"/>
    </style:style>
    <style:style style:name="P69" style:family="paragraph" style:parent-style-name="Standard">
      <style:text-properties style:font-name="Calibri1" fo:font-size="12pt" style:text-underline-style="none" fo:font-weight="normal" officeooo:rsid="03451dcc" officeooo:paragraph-rsid="05a3aa06" fo:background-color="#dddddd" style:font-size-asian="12pt" style:font-weight-asian="normal" style:font-size-complex="12pt" style:font-weight-complex="normal"/>
    </style:style>
    <style:style style:name="P70" style:family="paragraph" style:parent-style-name="Standard">
      <style:text-properties style:font-name="Calibri1" fo:font-size="12pt" style:text-underline-style="none" fo:font-weight="normal" officeooo:rsid="03451dcc" officeooo:paragraph-rsid="05a3aa06" fo:background-color="#b4c7dc" style:font-size-asian="12pt" style:font-weight-asian="normal" style:font-size-complex="12pt" style:font-weight-complex="normal"/>
    </style:style>
    <style:style style:name="P71" style:family="paragraph" style:parent-style-name="Standard">
      <style:text-properties style:font-name="Calibri1" fo:font-size="12pt" style:text-underline-style="none" fo:font-weight="normal" officeooo:rsid="03451dcc" officeooo:paragraph-rsid="05a3aa06" fo:background-color="#ffaa95" style:font-size-asian="12pt" style:font-weight-asian="normal" style:font-size-complex="12pt" style:font-weight-complex="normal"/>
    </style:style>
    <style:style style:name="P72" style:family="paragraph" style:parent-style-name="Standard">
      <style:text-properties style:font-name="Calibri1" fo:font-size="12pt" fo:font-weight="normal" officeooo:rsid="03451dcc" officeooo:paragraph-rsid="05a3aa06" style:font-size-asian="12pt" style:font-weight-asian="normal" style:font-size-complex="12pt" style:font-weight-complex="normal"/>
    </style:style>
    <style:style style:name="P73" style:family="paragraph" style:parent-style-name="Standard">
      <style:paragraph-properties fo:break-before="column"/>
      <style:text-properties style:font-name="Calibri1" fo:font-size="12pt" style:text-underline-style="none" fo:font-weight="normal" officeooo:rsid="03451dcc" officeooo:paragraph-rsid="05a3aa06" fo:background-color="#ffaa95" style:font-size-asian="12pt" style:font-weight-asian="normal" style:font-size-complex="12pt" style:font-weight-complex="normal"/>
    </style:style>
    <style:style style:name="P74" style:family="paragraph" style:parent-style-name="Standard">
      <style:text-properties style:font-name="Calibri1" fo:font-size="12pt" style:text-underline-style="none" fo:font-weight="normal" officeooo:rsid="0543dd29" officeooo:paragraph-rsid="05a3aa06" fo:background-color="transparent" style:font-size-asian="12pt" style:font-weight-asian="normal" style:font-size-complex="12pt" style:font-weight-complex="normal"/>
    </style:style>
    <style:style style:name="P75" style:family="paragraph" style:parent-style-name="Standard">
      <style:text-properties style:font-name="Calibri1" fo:font-size="12pt" style:text-underline-style="none" fo:font-weight="normal" officeooo:rsid="035c2771" officeooo:paragraph-rsid="05a3aa06" fo:background-color="#b4c7dc" style:font-size-asian="12pt" style:font-weight-asian="normal" style:font-size-complex="12pt" style:font-weight-complex="normal"/>
    </style:style>
    <style:style style:name="P76" style:family="paragraph" style:parent-style-name="Standard">
      <style:text-properties style:font-name="Calibri1" fo:font-size="12pt" style:text-underline-style="none" fo:font-weight="normal" officeooo:rsid="0346ca07" officeooo:paragraph-rsid="05a3aa06" fo:background-color="transparent" style:font-size-asian="12pt" style:font-weight-asian="normal" style:font-size-complex="12pt" style:font-weight-complex="normal"/>
    </style:style>
    <style:style style:name="P77" style:family="paragraph" style:parent-style-name="Standard">
      <style:text-properties style:font-name="Calibri1" fo:font-size="12pt" fo:font-weight="normal" officeooo:rsid="0346ca07" officeooo:paragraph-rsid="05a3aa06" style:font-size-asian="12pt" style:font-weight-asian="normal" style:font-size-complex="12pt" style:font-weight-complex="normal"/>
    </style:style>
    <style:style style:name="P78" style:family="paragraph" style:parent-style-name="Standard">
      <style:text-properties style:font-name="Calibri1" fo:font-size="12pt" style:text-underline-style="none" fo:font-weight="normal" officeooo:rsid="0441a80c" officeooo:paragraph-rsid="05a3aa06" fo:background-color="#b4c7dc" style:font-size-asian="12pt" style:font-weight-asian="normal" style:font-size-complex="12pt" style:font-weight-complex="normal"/>
    </style:style>
    <style:style style:name="P79" style:family="paragraph" style:parent-style-name="Standard">
      <style:text-properties style:font-name="Calibri1" fo:font-size="12pt" style:text-underline-style="none" fo:font-weight="normal" officeooo:rsid="0346ca07" officeooo:paragraph-rsid="05a3aa06" fo:background-color="#b4c7dc" style:font-size-asian="12pt" style:font-weight-asian="normal" style:font-size-complex="12pt" style:font-weight-complex="normal"/>
    </style:style>
    <style:style style:name="P80" style:family="paragraph" style:parent-style-name="Standard">
      <style:paragraph-properties fo:break-before="column"/>
      <style:text-properties style:font-name="Calibri1" fo:font-size="12pt" style:text-underline-style="none" fo:font-weight="normal" officeooo:rsid="0346ca07" officeooo:paragraph-rsid="05a3aa06" fo:background-color="transparent" style:font-size-asian="12pt" style:font-weight-asian="normal" style:font-size-complex="12pt" style:font-weight-complex="normal"/>
    </style:style>
    <style:style style:name="P81" style:family="paragraph" style:parent-style-name="Standard">
      <style:text-properties style:font-name="Calibri1" fo:font-size="12pt" style:text-underline-style="none" fo:font-weight="normal" officeooo:rsid="0346ca07" officeooo:paragraph-rsid="05a3aa06" fo:background-color="#dddddd" style:font-size-asian="12pt" style:font-weight-asian="normal" style:font-size-complex="12pt" style:font-weight-complex="normal"/>
    </style:style>
    <style:style style:name="P82" style:family="paragraph" style:parent-style-name="Standard">
      <style:text-properties style:font-name="Calibri1" fo:font-size="12pt" style:text-underline-style="none" fo:font-weight="normal" officeooo:rsid="035dc98d" officeooo:paragraph-rsid="05a3aa06" fo:background-color="transparent" style:font-size-asian="12pt" style:font-weight-asian="normal" style:font-size-complex="12pt" style:font-weight-complex="normal"/>
    </style:style>
    <style:style style:name="P83" style:family="paragraph" style:parent-style-name="Standard">
      <style:text-properties style:font-name="Calibri1" fo:font-size="12pt" style:text-underline-style="none" fo:font-weight="normal" officeooo:rsid="043eb40f" officeooo:paragraph-rsid="05a3aa06" fo:background-color="transparent" style:font-size-asian="12pt" style:font-weight-asian="normal" style:font-size-complex="12pt" style:font-weight-complex="normal"/>
    </style:style>
    <style:style style:name="P84" style:family="paragraph" style:parent-style-name="Standard">
      <style:text-properties style:font-name="Calibri1" fo:font-size="12pt" style:text-underline-style="none" fo:font-weight="normal" officeooo:rsid="0384e04a" officeooo:paragraph-rsid="05a3aa06" fo:background-color="#dddddd" style:font-size-asian="12pt" style:font-weight-asian="normal" style:font-size-complex="12pt" style:font-weight-complex="normal"/>
    </style:style>
    <style:style style:name="P85" style:family="paragraph" style:parent-style-name="Standard">
      <style:text-properties style:font-name="Calibri1" fo:font-size="12pt" style:text-underline-style="none" fo:font-weight="normal" officeooo:rsid="04a89f77" officeooo:paragraph-rsid="05a3aa06" fo:background-color="transparent" style:font-size-asian="12pt" style:font-weight-asian="normal" style:font-size-complex="12pt" style:font-weight-complex="normal"/>
    </style:style>
    <style:style style:name="P86" style:family="paragraph" style:parent-style-name="Standard">
      <style:text-properties style:font-name="Calibri1" fo:font-size="12pt" style:text-underline-style="none" fo:font-weight="normal" officeooo:rsid="04ab8e9a" officeooo:paragraph-rsid="05a3aa06" fo:background-color="transparent" style:font-size-asian="12pt" style:font-weight-asian="normal" style:font-size-complex="12pt" style:font-weight-complex="normal"/>
    </style:style>
    <style:style style:name="P87" style:family="paragraph" style:parent-style-name="Standard">
      <style:text-properties style:font-name="Calibri1" fo:font-size="12pt" style:text-underline-style="none" fo:font-weight="normal" officeooo:rsid="03451dcc" officeooo:paragraph-rsid="05a88027" fo:background-color="transparent" style:font-size-asian="12pt" style:font-weight-asian="normal" style:font-size-complex="12pt" style:font-weight-complex="normal"/>
    </style:style>
    <style:style style:name="P88" style:family="paragraph" style:parent-style-name="Standard">
      <style:text-properties style:font-name="Calibri1" fo:font-size="12pt" style:text-underline-style="none" fo:font-weight="normal" officeooo:rsid="05a88027" officeooo:paragraph-rsid="05a88027" fo:background-color="#b4c7dc" style:font-size-asian="12pt" style:font-weight-asian="normal" style:font-size-complex="12pt" style:font-weight-complex="normal"/>
    </style:style>
    <style:style style:name="P89" style:family="paragraph" style:parent-style-name="Standard">
      <style:paragraph-properties fo:text-align="left" style:justify-single-word="false"/>
      <style:text-properties fo:color="#808080" loext:opacity="100%" fo:font-weight="bold" officeooo:rsid="04abb9ee" officeooo:paragraph-rsid="05a3aa06" style:font-weight-asian="bold" style:font-weight-complex="bold"/>
    </style:style>
    <style:style style:name="P90" style:family="paragraph" style:parent-style-name="Standard">
      <style:paragraph-properties fo:text-align="left" style:justify-single-word="false"/>
      <style:text-properties fo:color="#808080" loext:opacity="100%" style:text-underline-style="solid" style:text-underline-width="auto" style:text-underline-color="font-color" fo:font-weight="bold" officeooo:rsid="04abb9ee" officeooo:paragraph-rsid="05a3aa06" style:font-weight-asian="bold" style:font-weight-complex="bold"/>
    </style:style>
    <style:style style:name="P91" style:family="paragraph" style:parent-style-name="Standard">
      <style:paragraph-properties fo:text-align="left" style:justify-single-word="false"/>
      <style:text-properties fo:color="#000000" loext:opacity="100%" fo:font-weight="bold" officeooo:rsid="04acf4f4" officeooo:paragraph-rsid="05a3aa06" style:font-weight-asian="bold" style:font-weight-complex="bold"/>
    </style:style>
    <style:style style:name="P92" style:family="paragraph" style:parent-style-name="Standard">
      <style:paragraph-properties fo:text-align="center" style:justify-single-word="false" fo:break-before="page"/>
      <style:text-properties officeooo:paragraph-rsid="05ae76a8"/>
    </style:style>
    <style:style style:name="P93" style:family="paragraph" style:parent-style-name="Standard">
      <style:text-properties style:font-name="Calibri1" fo:font-size="13pt" style:text-underline-style="none" fo:font-weight="normal" officeooo:rsid="033ccd16" officeooo:paragraph-rsid="05ae76a8" style:font-size-asian="13pt" style:font-weight-asian="normal" style:font-size-complex="13pt" style:font-weight-complex="normal"/>
    </style:style>
    <style:style style:name="P94" style:family="paragraph" style:parent-style-name="Standard">
      <style:text-properties style:font-name="Calibri1" fo:font-size="13pt" style:text-underline-style="none" fo:font-weight="normal" officeooo:rsid="05ae52e3" officeooo:paragraph-rsid="05ae76a8" style:font-size-asian="13pt" style:font-weight-asian="normal" style:font-size-complex="13pt" style:font-weight-complex="normal"/>
    </style:style>
    <style:style style:name="P95" style:family="paragraph" style:parent-style-name="Standard">
      <style:text-properties style:font-name="Calibri1" fo:font-size="13pt" fo:font-weight="normal" officeooo:rsid="033ccd16" officeooo:paragraph-rsid="05ae76a8" fo:background-color="transparent" style:font-size-asian="13pt" style:font-weight-asian="normal" style:font-size-complex="13pt" style:font-weight-complex="normal"/>
    </style:style>
    <style:style style:name="P96" style:family="paragraph" style:parent-style-name="Table_20_Contents">
      <style:paragraph-properties fo:text-align="center" style:justify-single-word="false"/>
      <style:text-properties style:font-name="Calibri1" fo:font-size="10pt" officeooo:rsid="04f81e26" officeooo:paragraph-rsid="05ae76a8" style:font-size-asian="10pt" style:font-size-complex="10pt"/>
    </style:style>
    <style:style style:name="P97" style:family="paragraph" style:parent-style-name="Table_20_Contents">
      <style:paragraph-properties fo:text-align="center" style:justify-single-word="false"/>
      <style:text-properties style:font-name="Calibri1" fo:font-size="10pt" officeooo:paragraph-rsid="05ae76a8" style:font-size-asian="10pt" style:font-size-complex="10pt"/>
    </style:style>
    <style:style style:name="P98" style:family="paragraph" style:parent-style-name="Standard">
      <style:text-properties style:font-name="Calibri1" fo:font-size="15pt" fo:font-weight="bold" officeooo:rsid="033ccd16" officeooo:paragraph-rsid="05b02cc5" style:font-size-asian="15pt" style:font-weight-asian="bold" style:font-size-complex="15pt" style:font-weight-complex="bold"/>
    </style:style>
    <style:style style:name="P99" style:family="paragraph" style:parent-style-name="Standard">
      <style:text-properties style:font-name="Calibri1" fo:font-size="15pt" fo:font-weight="bold" officeooo:rsid="033ccd16" officeooo:paragraph-rsid="05ae76a8" style:font-size-asian="15pt" style:font-weight-asian="bold" style:font-size-complex="15pt" style:font-weight-complex="bold"/>
    </style:style>
    <style:style style:name="P100" style:family="paragraph" style:parent-style-name="Standard">
      <style:text-properties style:font-name="Calibri1" fo:font-size="12pt" style:text-underline-style="solid" style:text-underline-width="auto" style:text-underline-color="font-color" fo:font-weight="normal" officeooo:rsid="0343e850" officeooo:paragraph-rsid="05ae76a8" fo:background-color="transparent" style:font-size-asian="12pt" style:font-weight-asian="normal" style:font-size-complex="12pt" style:font-weight-complex="normal"/>
    </style:style>
    <style:style style:name="P101" style:family="paragraph" style:parent-style-name="Standard">
      <style:text-properties style:font-name="Calibri1" fo:font-size="12pt" style:text-underline-style="none" fo:font-weight="normal" officeooo:rsid="035a0238" officeooo:paragraph-rsid="05ae76a8" fo:background-color="#dddddd" style:font-size-asian="12pt" style:font-weight-asian="normal" style:font-size-complex="12pt" style:font-weight-complex="normal"/>
    </style:style>
    <style:style style:name="P102" style:family="paragraph" style:parent-style-name="Standard">
      <style:text-properties style:font-name="Calibri1" fo:font-size="12pt" style:text-underline-style="none" fo:font-weight="normal" officeooo:rsid="03451dcc" officeooo:paragraph-rsid="05ae76a8" fo:background-color="transparent" style:font-size-asian="12pt" style:font-weight-asian="normal" style:font-size-complex="12pt" style:font-weight-complex="normal"/>
    </style:style>
    <style:style style:name="P103" style:family="paragraph" style:parent-style-name="Standard">
      <style:text-properties style:font-name="Calibri1" fo:font-size="12pt" style:text-underline-style="none" fo:font-weight="normal" officeooo:rsid="041efc01" officeooo:paragraph-rsid="05ae76a8" fo:background-color="transparent" style:font-size-asian="12pt" style:font-weight-asian="normal" style:font-size-complex="12pt" style:font-weight-complex="normal"/>
    </style:style>
    <style:style style:name="P104" style:family="paragraph" style:parent-style-name="Standard">
      <style:text-properties style:font-name="Calibri1" fo:font-size="12pt" fo:font-weight="normal" officeooo:rsid="03451dcc" officeooo:paragraph-rsid="05ae76a8" fo:background-color="transparent" style:font-size-asian="12pt" style:font-weight-asian="normal" style:font-size-complex="12pt" style:font-weight-complex="normal"/>
    </style:style>
    <style:style style:name="P105" style:family="paragraph" style:parent-style-name="Standard">
      <style:text-properties style:font-name="Calibri1" fo:font-size="12pt" style:text-underline-style="none" fo:font-weight="normal" officeooo:rsid="04aa2747" officeooo:paragraph-rsid="05ae76a8" fo:background-color="transparent" style:font-size-asian="12pt" style:font-weight-asian="normal" style:font-size-complex="12pt" style:font-weight-complex="normal"/>
    </style:style>
    <style:style style:name="P106" style:family="paragraph" style:parent-style-name="Standard">
      <style:text-properties style:font-name="Calibri1" fo:font-size="12pt" style:text-underline-style="none" fo:font-weight="normal" officeooo:rsid="03451dcc" officeooo:paragraph-rsid="05ae76a8" fo:background-color="#dddddd" style:font-size-asian="12pt" style:font-weight-asian="normal" style:font-size-complex="12pt" style:font-weight-complex="normal"/>
    </style:style>
    <style:style style:name="P107" style:family="paragraph" style:parent-style-name="Standard">
      <style:text-properties style:font-name="Calibri1" fo:font-size="12pt" style:text-underline-style="none" fo:font-weight="normal" officeooo:rsid="035a0238" officeooo:paragraph-rsid="05ae76a8" fo:background-color="transparent" style:font-size-asian="12pt" style:font-weight-asian="normal" style:font-size-complex="12pt" style:font-weight-complex="normal"/>
    </style:style>
    <style:style style:name="P108" style:family="paragraph" style:parent-style-name="Standard">
      <style:text-properties style:font-name="Calibri1" fo:font-size="12pt" fo:font-weight="normal" officeooo:rsid="03451dcc" officeooo:paragraph-rsid="05ae76a8" style:font-size-asian="12pt" style:font-weight-asian="normal" style:font-size-complex="12pt" style:font-weight-complex="normal"/>
    </style:style>
    <style:style style:name="P109" style:family="paragraph" style:parent-style-name="Standard">
      <style:paragraph-properties fo:break-before="column"/>
      <style:text-properties style:font-name="Calibri1" fo:font-size="12pt" style:text-underline-style="none" fo:font-weight="normal" officeooo:rsid="03451dcc" officeooo:paragraph-rsid="05ae76a8" fo:background-color="transparent" style:font-size-asian="12pt" style:font-weight-asian="normal" style:font-size-complex="12pt" style:font-weight-complex="normal"/>
    </style:style>
    <style:style style:name="P110" style:family="paragraph" style:parent-style-name="Standard">
      <style:text-properties style:font-name="Calibri1" fo:font-size="12pt" style:text-underline-style="none" fo:font-weight="normal" officeooo:rsid="0543dd29" officeooo:paragraph-rsid="05ae76a8" fo:background-color="transparent" style:font-size-asian="12pt" style:font-weight-asian="normal" style:font-size-complex="12pt" style:font-weight-complex="normal"/>
    </style:style>
    <style:style style:name="P111" style:family="paragraph" style:parent-style-name="Standard">
      <style:text-properties style:font-name="Calibri1" fo:font-size="12pt" style:text-underline-style="none" fo:font-weight="normal" officeooo:rsid="035c2771" officeooo:paragraph-rsid="05ae76a8" fo:background-color="transparent" style:font-size-asian="12pt" style:font-weight-asian="normal" style:font-size-complex="12pt" style:font-weight-complex="normal"/>
    </style:style>
    <style:style style:name="P112" style:family="paragraph" style:parent-style-name="Standard">
      <style:text-properties style:font-name="Calibri1" fo:font-size="12pt" style:text-underline-style="none" fo:font-weight="normal" officeooo:rsid="0346ca07" officeooo:paragraph-rsid="05ae76a8" fo:background-color="transparent" style:font-size-asian="12pt" style:font-weight-asian="normal" style:font-size-complex="12pt" style:font-weight-complex="normal"/>
    </style:style>
    <style:style style:name="P113" style:family="paragraph" style:parent-style-name="Standard">
      <style:text-properties style:font-name="Calibri1" fo:font-size="12pt" fo:font-weight="normal" officeooo:rsid="0346ca07" officeooo:paragraph-rsid="05ae76a8" fo:background-color="transparent" style:font-size-asian="12pt" style:font-weight-asian="normal" style:font-size-complex="12pt" style:font-weight-complex="normal"/>
    </style:style>
    <style:style style:name="P114" style:family="paragraph" style:parent-style-name="Standard">
      <style:text-properties style:font-name="Calibri1" fo:font-size="12pt" style:text-underline-style="none" fo:font-weight="normal" officeooo:rsid="0441a80c" officeooo:paragraph-rsid="05ae76a8" fo:background-color="transparent" style:font-size-asian="12pt" style:font-weight-asian="normal" style:font-size-complex="12pt" style:font-weight-complex="normal"/>
    </style:style>
    <style:style style:name="P115" style:family="paragraph" style:parent-style-name="Standard">
      <style:paragraph-properties fo:break-before="column"/>
      <style:text-properties style:font-name="Calibri1" fo:font-size="12pt" style:text-underline-style="none" fo:font-weight="normal" officeooo:rsid="0346ca07" officeooo:paragraph-rsid="05ae76a8" fo:background-color="transparent" style:font-size-asian="12pt" style:font-weight-asian="normal" style:font-size-complex="12pt" style:font-weight-complex="normal"/>
    </style:style>
    <style:style style:name="P116" style:family="paragraph" style:parent-style-name="Standard">
      <style:text-properties style:font-name="Calibri1" fo:font-size="12pt" fo:font-weight="normal" officeooo:rsid="0346ca07" officeooo:paragraph-rsid="05ae76a8" style:font-size-asian="12pt" style:font-weight-asian="normal" style:font-size-complex="12pt" style:font-weight-complex="normal"/>
    </style:style>
    <style:style style:name="P117" style:family="paragraph" style:parent-style-name="Standard">
      <style:text-properties style:font-name="Calibri1" fo:font-size="12pt" style:text-underline-style="none" fo:font-weight="normal" officeooo:rsid="0346ca07" officeooo:paragraph-rsid="05ae76a8" fo:background-color="#dddddd" style:font-size-asian="12pt" style:font-weight-asian="normal" style:font-size-complex="12pt" style:font-weight-complex="normal"/>
    </style:style>
    <style:style style:name="P118" style:family="paragraph" style:parent-style-name="Standard">
      <style:text-properties style:font-name="Calibri1" fo:font-size="12pt" style:text-underline-style="none" fo:font-weight="normal" officeooo:rsid="035dc98d" officeooo:paragraph-rsid="05ae76a8" fo:background-color="transparent" style:font-size-asian="12pt" style:font-weight-asian="normal" style:font-size-complex="12pt" style:font-weight-complex="normal"/>
    </style:style>
    <style:style style:name="P119" style:family="paragraph" style:parent-style-name="Standard">
      <style:text-properties style:font-name="Calibri1" fo:font-size="12pt" style:text-underline-style="none" fo:font-weight="normal" officeooo:rsid="043eb40f" officeooo:paragraph-rsid="05ae76a8" fo:background-color="transparent" style:font-size-asian="12pt" style:font-weight-asian="normal" style:font-size-complex="12pt" style:font-weight-complex="normal"/>
    </style:style>
    <style:style style:name="P120" style:family="paragraph" style:parent-style-name="Standard">
      <style:text-properties style:font-name="Calibri1" fo:font-size="12pt" style:text-underline-style="none" fo:font-weight="normal" officeooo:rsid="0384e04a" officeooo:paragraph-rsid="05ae76a8" fo:background-color="transparent" style:font-size-asian="12pt" style:font-weight-asian="normal" style:font-size-complex="12pt" style:font-weight-complex="normal"/>
    </style:style>
    <style:style style:name="P121" style:family="paragraph" style:parent-style-name="Standard">
      <style:text-properties style:font-name="Calibri1" fo:font-size="12pt" style:text-underline-style="none" fo:font-weight="normal" officeooo:rsid="04a89f77" officeooo:paragraph-rsid="05ae76a8" fo:background-color="transparent" style:font-size-asian="12pt" style:font-weight-asian="normal" style:font-size-complex="12pt" style:font-weight-complex="normal"/>
    </style:style>
    <style:style style:name="P122" style:family="paragraph" style:parent-style-name="Standard">
      <style:text-properties style:font-name="Calibri1" fo:font-size="12pt" style:text-underline-style="none" fo:font-weight="normal" officeooo:rsid="04ab8e9a" officeooo:paragraph-rsid="05ae76a8" fo:background-color="transparent" style:font-size-asian="12pt" style:font-weight-asian="normal" style:font-size-complex="12pt" style:font-weight-complex="normal"/>
    </style:style>
    <style:style style:name="P123" style:family="paragraph" style:parent-style-name="Standard">
      <style:text-properties style:font-name="Calibri1" fo:font-size="12pt" style:text-underline-style="none" fo:font-weight="normal" officeooo:rsid="0441a80c" officeooo:paragraph-rsid="05ae76a8" fo:background-color="#dddddd" style:font-size-asian="12pt" style:font-weight-asian="normal" style:font-size-complex="12pt" style:font-weight-complex="normal"/>
    </style:style>
    <style:style style:name="P124" style:family="paragraph" style:parent-style-name="Standard">
      <style:paragraph-properties fo:text-align="left" style:justify-single-word="false"/>
      <style:text-properties fo:color="#808080" loext:opacity="100%" fo:font-weight="bold" officeooo:rsid="04abb9ee" officeooo:paragraph-rsid="05ae76a8" style:font-weight-asian="bold" style:font-weight-complex="bold"/>
    </style:style>
    <style:style style:name="P125" style:family="paragraph" style:parent-style-name="Standard">
      <style:paragraph-properties fo:text-align="left" style:justify-single-word="false"/>
      <style:text-properties fo:color="#808080" loext:opacity="100%" style:text-underline-style="solid" style:text-underline-width="auto" style:text-underline-color="font-color" fo:font-weight="bold" officeooo:rsid="04abb9ee" officeooo:paragraph-rsid="05ae76a8" style:font-weight-asian="bold" style:font-weight-complex="bold"/>
    </style:style>
    <style:style style:name="P126" style:family="paragraph" style:parent-style-name="Standard">
      <style:paragraph-properties fo:text-align="left" style:justify-single-word="false"/>
      <style:text-properties fo:color="#000000" loext:opacity="100%" fo:font-weight="bold" officeooo:rsid="04acf4f4" officeooo:paragraph-rsid="05ae76a8" style:font-weight-asian="bold" style:font-weight-complex="bold"/>
    </style:style>
    <style:style style:name="P127" style:family="paragraph" style:parent-style-name="Standard">
      <style:paragraph-properties fo:text-align="left" style:justify-single-word="false"/>
      <style:text-properties style:font-name="Calibri1" fo:font-size="13pt" style:text-underline-style="none" fo:font-weight="bold" officeooo:rsid="0346ca07" officeooo:paragraph-rsid="05ae76a8" style:font-size-asian="13pt" style:font-weight-asian="bold" style:font-size-complex="13pt" style:font-weight-complex="bold"/>
    </style:style>
    <style:style style:name="T1" style:family="text">
      <style:text-properties fo:font-family="Futura" style:font-pitch="variable" fo:font-size="15pt" style:text-underline-style="none" fo:font-weight="bold" officeooo:rsid="020c773e" style:font-size-asian="15pt" style:font-weight-asian="bold" style:font-size-complex="15pt" style:font-weight-complex="bold"/>
    </style:style>
    <style:style style:name="T2" style:family="text">
      <style:text-properties fo:font-family="Futura" style:font-pitch="variable" fo:font-size="15pt" style:text-underline-style="none" fo:font-weight="bold" officeooo:rsid="033ccd16" style:font-size-asian="15pt" style:font-weight-asian="bold" style:font-size-complex="15pt" style:font-weight-complex="bold"/>
    </style:style>
    <style:style style:name="T3" style:family="text">
      <style:text-properties fo:color="#808080" loext:opacity="100%"/>
    </style:style>
    <style:style style:name="T4" style:family="text">
      <style:text-properties fo:color="#000000" loext:opacity="100%" officeooo:rsid="0502eb77"/>
    </style:style>
    <style:style style:name="T5" style:family="text">
      <style:text-properties fo:color="#000000" loext:opacity="100%"/>
    </style:style>
    <style:style style:name="T6" style:family="text">
      <style:text-properties officeooo:rsid="04fa55c2"/>
    </style:style>
    <style:style style:name="T7" style:family="text">
      <style:text-properties fo:color="#808080" loext:opacity="100%" officeooo:rsid="0340907a"/>
    </style:style>
    <style:style style:name="T8" style:family="text">
      <style:text-properties officeooo:rsid="033ea21a"/>
    </style:style>
    <style:style style:name="T9" style:family="text">
      <style:text-properties officeooo:rsid="04fa9f93"/>
    </style:style>
    <style:style style:name="T10" style:family="text">
      <style:text-properties fo:color="#808080" loext:opacity="100%" officeooo:rsid="04a7ff7e"/>
    </style:style>
    <style:style style:name="T11" style:family="text">
      <style:text-properties officeooo:rsid="05a25db8"/>
    </style:style>
    <style:style style:name="T12" style:family="text">
      <style:text-properties officeooo:rsid="05018bd0"/>
    </style:style>
    <style:style style:name="T13" style:family="text">
      <style:text-properties officeooo:rsid="0551214b"/>
    </style:style>
    <style:style style:name="T14" style:family="text">
      <style:text-properties officeooo:rsid="059e2770"/>
    </style:style>
    <style:style style:name="T15" style:family="text">
      <style:text-properties fo:color="#000000" loext:opacity="100%" officeooo:rsid="054d934c"/>
    </style:style>
    <style:style style:name="T16" style:family="text">
      <style:text-properties officeooo:rsid="043456f7"/>
    </style:style>
    <style:style style:name="T17" style:family="text">
      <style:text-properties fo:color="#808080" loext:opacity="100%" style:text-underline-style="none" officeooo:rsid="03df4c52"/>
    </style:style>
    <style:style style:name="T18" style:family="text">
      <style:text-properties style:text-underline-style="none"/>
    </style:style>
    <style:style style:name="T19" style:family="text">
      <style:text-properties style:text-underline-style="none" officeooo:rsid="0352b189"/>
    </style:style>
    <style:style style:name="T20" style:family="text">
      <style:text-properties style:text-underline-style="none" officeooo:rsid="04fa9f93"/>
    </style:style>
    <style:style style:name="T21" style:family="text">
      <style:text-properties fo:color="#808080" loext:opacity="100%" style:text-underline-style="none" officeooo:rsid="04afb164"/>
    </style:style>
    <style:style style:name="T22" style:family="text">
      <style:text-properties fo:color="#000000" loext:opacity="100%" style:text-underline-style="none" officeooo:rsid="0502eb77"/>
    </style:style>
    <style:style style:name="T23" style:family="text">
      <style:text-properties fo:color="#000000" loext:opacity="100%" style:text-underline-style="none" officeooo:rsid="05a25db8"/>
    </style:style>
    <style:style style:name="T24" style:family="text">
      <style:text-properties fo:color="#000000" loext:opacity="100%" style:text-underline-style="none"/>
    </style:style>
    <style:style style:name="T25" style:family="text">
      <style:text-properties style:text-underline-style="none" officeooo:rsid="05a25db8"/>
    </style:style>
    <style:style style:name="T26" style:family="text">
      <style:text-properties style:text-underline-style="none" officeooo:rsid="0502eb77"/>
    </style:style>
    <style:style style:name="T27" style:family="text">
      <style:text-properties fo:color="#808080" loext:opacity="100%" officeooo:rsid="0342c8a6"/>
    </style:style>
    <style:style style:name="T28" style:family="text">
      <style:text-properties officeooo:rsid="0352b189"/>
    </style:style>
    <style:style style:name="T29" style:family="text">
      <style:text-properties fo:color="#808080" loext:opacity="100%" officeooo:rsid="035525f2"/>
    </style:style>
    <style:style style:name="T30" style:family="text">
      <style:text-properties fo:font-size="6pt" officeooo:rsid="043456f7" style:font-size-asian="6pt" style:font-size-complex="6pt"/>
    </style:style>
    <style:style style:name="T31" style:family="text">
      <style:text-properties officeooo:rsid="04f81e26"/>
    </style:style>
    <style:style style:name="T32" style:family="text">
      <style:text-properties fo:font-size="13pt" style:text-underline-style="none" fo:font-weight="bold" style:font-size-asian="13pt" style:font-weight-asian="bold" style:font-size-complex="13pt" style:font-weight-complex="bold"/>
    </style:style>
    <style:style style:name="T33" style:family="text">
      <style:text-properties fo:font-size="16pt" style:text-underline-style="none" style:font-size-asian="16pt" style:font-size-complex="16pt"/>
    </style:style>
    <style:style style:name="T34" style:family="text">
      <style:text-properties style:text-underline-style="none" fo:font-weight="bold" officeooo:rsid="04f95dc3" style:font-weight-asian="bold" style:font-weight-complex="bold"/>
    </style:style>
    <style:style style:name="T35" style:family="text">
      <style:text-properties style:text-underline-style="none" fo:font-weight="bold" style:font-weight-asian="bold" style:font-weight-complex="bold"/>
    </style:style>
    <style:style style:name="T36" style:family="text">
      <style:text-properties fo:font-size="13pt" style:text-underline-style="none" fo:font-weight="bold" officeooo:rsid="04fd7c08" style:font-size-asian="13pt" style:font-weight-asian="bold" style:font-size-complex="13pt" style:font-weight-complex="bold"/>
    </style:style>
    <style:style style:name="T37" style:family="text">
      <style:text-properties fo:font-size="6pt" style:text-underline-style="none" fo:font-weight="bold" officeooo:rsid="03405156" fo:background-color="transparent" loext:char-shading-value="0" style:font-size-asian="6pt" style:font-weight-asian="bold" style:font-size-complex="6pt" style:font-weight-complex="bold"/>
    </style:style>
    <style:style style:name="T38" style:family="text">
      <style:text-properties officeooo:rsid="03451dcc"/>
    </style:style>
    <style:style style:name="T39" style:family="text">
      <style:text-properties officeooo:rsid="03447a9c"/>
    </style:style>
    <style:style style:name="T40" style:family="text">
      <style:text-properties fo:color="#808080" loext:opacity="100%" officeooo:rsid="035852ae"/>
    </style:style>
    <style:style style:name="T41" style:family="text">
      <style:text-properties officeooo:rsid="041efc01"/>
    </style:style>
    <style:style style:name="T42" style:family="text">
      <style:text-properties fo:font-weight="bold" officeooo:rsid="0346ca07" style:font-weight-asian="bold" style:font-weight-complex="bold"/>
    </style:style>
    <style:style style:name="T43" style:family="text">
      <style:text-properties style:text-underline-style="none" officeooo:rsid="056700f4"/>
    </style:style>
    <style:style style:name="T44" style:family="text">
      <style:text-properties style:text-underline-style="none" officeooo:rsid="0347e5f4"/>
    </style:style>
    <style:style style:name="T45" style:family="text">
      <style:text-properties officeooo:rsid="056700f4"/>
    </style:style>
    <style:style style:name="T46" style:family="text">
      <style:text-properties officeooo:rsid="04404c9a"/>
    </style:style>
    <style:style style:name="T47" style:family="text">
      <style:text-properties officeooo:rsid="0346ca07"/>
    </style:style>
    <style:style style:name="T48" style:family="text">
      <style:text-properties style:text-underline-style="none" fo:background-color="transparent" loext:char-shading-value="0"/>
    </style:style>
    <style:style style:name="T49" style:family="text">
      <style:text-properties style:text-underline-style="none" officeooo:rsid="0347e5f4" fo:background-color="transparent" loext:char-shading-value="0"/>
    </style:style>
    <style:style style:name="T50" style:family="text">
      <style:text-properties officeooo:rsid="035a0238"/>
    </style:style>
    <style:style style:name="T51" style:family="text">
      <style:text-properties officeooo:rsid="036ad110"/>
    </style:style>
    <style:style style:name="T52" style:family="text">
      <style:text-properties officeooo:rsid="05878f7c"/>
    </style:style>
    <style:style style:name="T53" style:family="text">
      <style:text-properties officeooo:rsid="04398dde"/>
    </style:style>
    <style:style style:name="T54" style:family="text">
      <style:text-properties officeooo:rsid="043a76b3"/>
    </style:style>
    <style:style style:name="T55" style:family="text">
      <style:text-properties officeooo:rsid="03659d24"/>
    </style:style>
    <style:style style:name="T56" style:family="text">
      <style:text-properties style:text-underline-style="none" officeooo:rsid="034813e8" fo:background-color="transparent" loext:char-shading-value="0"/>
    </style:style>
    <style:style style:name="T57" style:family="text">
      <style:text-properties style:text-underline-style="none" officeooo:rsid="0349d131" fo:background-color="transparent" loext:char-shading-value="0"/>
    </style:style>
    <style:style style:name="T58" style:family="text">
      <style:text-properties officeooo:rsid="04106282"/>
    </style:style>
    <style:style style:name="T59" style:family="text">
      <style:text-properties officeooo:rsid="03570e8e"/>
    </style:style>
    <style:style style:name="T60" style:family="text">
      <style:text-properties officeooo:rsid="0548ed80"/>
    </style:style>
    <style:style style:name="T61" style:family="text">
      <style:text-properties officeooo:rsid="035852ae"/>
    </style:style>
    <style:style style:name="T62" style:family="text">
      <style:text-properties officeooo:rsid="03ced8e3"/>
    </style:style>
    <style:style style:name="T63" style:family="text">
      <style:text-properties officeooo:rsid="0548559d"/>
    </style:style>
    <style:style style:name="T64" style:family="text">
      <style:text-properties fo:color="#000000" loext:opacity="100%" style:font-name="Calibri1" fo:font-size="13pt" style:text-underline-style="solid" style:text-underline-width="auto" style:text-underline-color="font-color" officeooo:rsid="033ccd16" style:font-size-asian="13pt" style:font-size-complex="13pt"/>
    </style:style>
    <style:style style:name="T65" style:family="text">
      <style:text-properties style:font-name="Calibri1" fo:font-size="13pt" style:text-underline-style="solid" style:text-underline-width="auto" style:text-underline-color="font-color" officeooo:rsid="033ccd16" style:font-size-asian="13pt" style:font-size-complex="13pt"/>
    </style:style>
    <style:style style:name="T66" style:family="text">
      <style:text-properties style:font-name="Calibri1" fo:font-size="12pt" style:text-underline-style="solid" style:text-underline-width="auto" style:text-underline-color="font-color" fo:font-weight="normal" officeooo:rsid="04acf4f4" style:font-size-asian="12pt" style:font-weight-asian="normal" style:font-size-complex="12pt" style:font-weight-complex="normal"/>
    </style:style>
    <style:style style:name="T67" style:family="text">
      <style:text-properties style:font-name="Calibri1" fo:font-size="12pt" style:text-underline-style="solid" style:text-underline-width="auto" style:text-underline-color="font-color" fo:font-weight="normal" style:font-size-asian="12pt" style:font-weight-asian="normal" style:font-size-complex="12pt" style:font-weight-complex="normal"/>
    </style:style>
    <style:style style:name="T68" style:family="text">
      <style:text-properties style:font-name="Calibri1" fo:font-size="12pt" style:text-underline-style="none" fo:font-weight="normal" style:font-size-asian="12pt" style:font-weight-asian="normal" style:font-size-complex="12pt" style:font-weight-complex="normal"/>
    </style:style>
    <style:style style:name="T69" style:family="text">
      <style:text-properties fo:color="#000000" loext:opacity="100%" style:font-name="Calibri1" fo:font-size="13pt" style:text-underline-style="solid" style:text-underline-width="auto" style:text-underline-color="font-color" officeooo:rsid="04acf4f4" style:font-size-asian="13pt" style:font-size-complex="13pt"/>
    </style:style>
    <style:style style:name="T70" style:family="text">
      <style:text-properties style:font-name="Calibri1" fo:font-size="13pt" fo:font-weight="normal" officeooo:rsid="04acf4f4" style:font-size-asian="13pt" style:font-weight-asian="normal" style:font-size-complex="13pt" style:font-weight-complex="normal"/>
    </style:style>
    <style:style style:name="T71" style:family="text">
      <style:text-properties style:font-name="Calibri1" fo:font-size="13pt" style:text-underline-style="none" fo:font-weight="normal" officeooo:rsid="04acf4f4" style:font-size-asian="13pt" style:font-weight-asian="normal" style:font-size-complex="13pt" style:font-weight-complex="normal"/>
    </style:style>
    <style:style style:name="T72" style:family="text">
      <style:text-properties style:font-name="Calibri1" fo:font-size="12pt" style:text-underline-style="solid" style:text-underline-width="auto" style:text-underline-color="font-color" fo:font-weight="normal" officeooo:rsid="04ad0675" style:font-size-asian="12pt" style:font-weight-asian="normal" style:font-size-complex="12pt" style:font-weight-complex="normal"/>
    </style:style>
    <style:style style:name="T73" style:family="text">
      <style:text-properties style:font-name="Calibri1" fo:font-size="12pt" style:text-underline-style="none" fo:font-weight="normal" officeooo:rsid="04acf4f4" style:font-size-asian="12pt" style:font-weight-asian="normal" style:font-size-complex="12pt" style:font-weight-complex="normal"/>
    </style:style>
    <style:style style:name="T74" style:family="text">
      <style:text-properties fo:color="#000000" loext:opacity="100%" style:font-name="Calibri1" fo:font-size="12pt" style:text-underline-style="solid" style:text-underline-width="auto" style:text-underline-color="font-color" officeooo:rsid="04acf4f4" style:font-size-asian="12pt" style:font-size-complex="12pt"/>
    </style:style>
    <style:style style:name="T75" style:family="text">
      <style:text-properties fo:color="#000000" loext:opacity="100%" fo:font-weight="bold" officeooo:rsid="05a548f6" style:font-weight-asian="bold" style:font-weight-complex="bold"/>
    </style:style>
    <style:style style:name="T76" style:family="text">
      <style:text-properties fo:color="#000000" loext:opacity="100%" fo:font-weight="bold" officeooo:rsid="05a5a059" style:font-weight-asian="bold" style:font-weight-complex="bold"/>
    </style:style>
    <style:style style:name="T77" style:family="text">
      <style:text-properties fo:color="#808080" loext:opacity="100%" officeooo:rsid="05a548f6"/>
    </style:style>
    <style:style style:name="T78" style:family="text">
      <style:text-properties fo:color="#000000" loext:opacity="100%" fo:font-weight="bold" officeooo:rsid="05a64eea" style:font-weight-asian="bold" style:font-weight-complex="bold"/>
    </style:style>
    <style:style style:name="T79" style:family="text">
      <style:text-properties fo:color="#000000" loext:opacity="100%" fo:font-weight="bold" officeooo:rsid="05a64eea" fo:background-color="#ffaa95" loext:char-shading-value="0" style:font-weight-asian="bold" style:font-weight-complex="bold"/>
    </style:style>
    <style:style style:name="T80" style:family="text">
      <style:text-properties fo:color="#000000" loext:opacity="100%" fo:font-weight="bold" officeooo:rsid="05ae52e3" fo:background-color="#ffaa95" loext:char-shading-value="0" style:font-weight-asian="bold" style:font-weight-complex="bold"/>
    </style:style>
    <style:style style:name="T81" style:family="text">
      <style:text-properties fo:color="#000000" loext:opacity="100%" fo:font-weight="bold" officeooo:rsid="05a64eea" fo:background-color="#b4c7dc" loext:char-shading-value="0" style:font-weight-asian="bold" style:font-weight-complex="bold"/>
    </style:style>
    <style:style style:name="T82" style:family="text">
      <style:text-properties fo:color="#000000" loext:opacity="100%" fo:font-weight="bold" officeooo:rsid="05ae52e3" fo:background-color="#b4c7dc" loext:char-shading-value="0" style:font-weight-asian="bold" style:font-weight-complex="bold"/>
    </style:style>
    <style:style style:name="T83" style:family="text">
      <style:text-properties officeooo:rsid="05ae76a8"/>
    </style:style>
    <style:style style:name="T84" style:family="text">
      <style:text-properties fo:color="#000000" loext:opacity="100%" style:text-underline-style="none" fo:font-weight="bold" officeooo:rsid="05a64eea" style:font-weight-asian="bold" style:font-weight-complex="bold"/>
    </style:style>
    <style:style style:name="T85" style:family="text">
      <style:text-properties fo:color="#000000" loext:opacity="100%" style:text-underline-style="none" fo:font-weight="bold" officeooo:rsid="04fa9f93" style:font-weight-asian="bold" style:font-weight-complex="bold"/>
    </style:style>
    <style:style style:name="T86" style:family="text">
      <style:text-properties fo:color="#000000" loext:opacity="100%" style:text-underline-style="none" fo:font-weight="bold" officeooo:rsid="05a88027" fo:background-color="#b4c7dc" loext:char-shading-value="0" style:font-weight-asian="bold" style:font-weight-complex="bold"/>
    </style:style>
    <style:style style:name="T87" style:family="text">
      <style:text-properties fo:color="#000000" loext:opacity="100%" style:text-underline-style="none" fo:font-weight="bold" officeooo:rsid="05ae52e3" fo:background-color="#b4c7dc" loext:char-shading-value="0" style:font-weight-asian="bold" style:font-weight-complex="bold"/>
    </style:style>
    <style:style style:name="T88" style:family="text">
      <style:text-properties fo:color="#000000" loext:opacity="100%" style:text-underline-style="none" fo:font-weight="bold" officeooo:rsid="05a685e2" fo:background-color="#ffaa95" loext:char-shading-value="0" style:font-weight-asian="bold" style:font-weight-complex="bold"/>
    </style:style>
    <style:style style:name="T89" style:family="text">
      <style:text-properties fo:color="#000000" loext:opacity="100%" style:text-underline-style="none" fo:font-weight="bold" officeooo:rsid="05ae52e3" fo:background-color="#ffaa95" loext:char-shading-value="0" style:font-weight-asian="bold" style:font-weight-complex="bold"/>
    </style:style>
    <style:style style:name="T90" style:family="text">
      <style:text-properties fo:color="#000000" loext:opacity="100%" style:text-underline-style="none" fo:font-weight="bold" officeooo:rsid="05a685e2" fo:background-color="#dddddd" loext:char-shading-value="0" style:font-weight-asian="bold" style:font-weight-complex="bold"/>
    </style:style>
    <style:style style:name="T91" style:family="text">
      <style:text-properties fo:color="#000000" loext:opacity="100%" style:text-underline-style="none" fo:font-weight="bold" officeooo:rsid="05aaf98a" fo:background-color="#dddddd" loext:char-shading-value="0" style:font-weight-asian="bold" style:font-weight-complex="bold"/>
    </style:style>
    <style:style style:name="T92" style:family="text">
      <style:text-properties fo:color="#000000" loext:opacity="100%" fo:font-weight="bold" officeooo:rsid="05a88027" style:font-weight-asian="bold" style:font-weight-complex="bold"/>
    </style:style>
    <style:style style:name="T93" style:family="text">
      <style:text-properties fo:color="#000000" loext:opacity="100%" fo:font-weight="bold" officeooo:rsid="05a685e2" style:font-weight-asian="bold" style:font-weight-complex="bold"/>
    </style:style>
    <style:style style:name="T94" style:family="text">
      <style:text-properties fo:color="#000000" loext:opacity="100%" style:font-name="Calibri" fo:font-weight="bold" officeooo:rsid="05a685e2" style:font-name-asian="Calibri" style:font-weight-asian="bold" style:font-name-complex="Calibri" style:font-weight-complex="bold"/>
    </style:style>
    <style:style style:name="T95" style:family="text">
      <style:text-properties fo:color="#000000" loext:opacity="100%" style:font-name="Calibri" fo:font-weight="bold" officeooo:rsid="043456f7" style:font-name-asian="Calibri" style:font-weight-asian="bold" style:font-name-complex="Calibri" style:font-weight-complex="bold"/>
    </style:style>
    <style:style style:name="T96" style:family="text">
      <style:text-properties fo:font-size="13pt" style:text-underline-style="none" style:font-size-asian="13pt" style:font-size-complex="13pt"/>
    </style:style>
    <style:style style:name="T97" style:family="text">
      <style:text-properties fo:font-size="16pt" style:text-underline-style="none" officeooo:rsid="05a64eea" style:font-size-asian="16pt" style:font-size-complex="16pt"/>
    </style:style>
    <style:style style:name="T98" style:family="text">
      <style:text-properties style:font-name="Calibri" style:text-underline-style="none" officeooo:rsid="05a64eea"/>
    </style:style>
    <style:style style:name="T99" style:family="text">
      <style:text-properties style:text-underline-style="none" officeooo:rsid="05a64eea"/>
    </style:style>
    <style:style style:name="T100" style:family="text">
      <style:text-properties style:text-underline-style="none" officeooo:rsid="05a88027"/>
    </style:style>
    <style:style style:name="T101" style:family="text">
      <style:text-properties style:text-underline-style="none" officeooo:rsid="04f95dc3"/>
    </style:style>
    <style:style style:name="T102" style:family="text">
      <style:text-properties fo:font-size="13pt" style:text-underline-style="none" officeooo:rsid="04fd7c08" style:font-size-asian="13pt" style:font-size-complex="13pt"/>
    </style:style>
    <style:style style:name="T103" style:family="text">
      <style:text-properties fo:font-size="6pt" style:text-underline-style="none" officeooo:rsid="03405156" fo:background-color="transparent" loext:char-shading-value="0" style:font-size-asian="6pt" style:font-size-complex="6pt"/>
    </style:style>
    <style:style style:name="T104" style:family="text">
      <style:text-properties fo:background-color="#ffaa95" loext:char-shading-value="0"/>
    </style:style>
    <style:style style:name="T105" style:family="text">
      <style:text-properties officeooo:rsid="05a80fad" fo:background-color="#ffaa95" loext:char-shading-value="0"/>
    </style:style>
    <style:style style:name="T106" style:family="text">
      <style:text-properties officeooo:rsid="05a80fad"/>
    </style:style>
    <style:style style:name="T107" style:family="text">
      <style:text-properties officeooo:rsid="05a88027"/>
    </style:style>
    <style:style style:name="T108" style:family="text">
      <style:text-properties officeooo:rsid="05878f7c" fo:background-color="#ffaa95" loext:char-shading-value="0"/>
    </style:style>
    <style:style style:name="T109" style:family="text">
      <style:text-properties officeooo:rsid="05ade3d0"/>
    </style:style>
    <style:style style:name="T110" style:family="text">
      <style:text-properties officeooo:rsid="05aa60b1"/>
    </style:style>
    <style:style style:name="T111" style:family="text">
      <style:text-properties fo:color="#000000" loext:opacity="100%" fo:font-weight="bold" officeooo:rsid="05a64eea" fo:background-color="transparent" loext:char-shading-value="0" style:font-weight-asian="bold" style:font-weight-complex="bold"/>
    </style:style>
    <style:style style:name="T112" style:family="text">
      <style:text-properties officeooo:rsid="05b02cc5"/>
    </style:style>
    <style:style style:name="T113" style:family="text">
      <style:text-properties officeooo:rsid="05b277a7"/>
    </style:style>
    <style:style style:name="T114" style:family="text">
      <style:text-properties officeooo:rsid="05b1a9a0"/>
    </style:style>
    <style:style style:name="T115" style:family="text">
      <style:text-properties fo:color="#000000" loext:opacity="100%" style:text-underline-style="none" fo:font-weight="bold" officeooo:rsid="05b02cc5" style:font-weight-asian="bold" style:font-weight-complex="bold"/>
    </style:style>
    <style:style style:name="T116" style:family="text">
      <style:text-properties fo:color="#000000" loext:opacity="100%" fo:font-weight="bold" officeooo:rsid="05b277a7" style:font-weight-asian="bold" style:font-weight-complex="bold"/>
    </style:style>
    <style:style style:name="T117" style:family="text">
      <style:text-properties fo:font-size="16pt" style:text-underline-style="none" officeooo:rsid="05b02cc5" style:font-size-asian="16pt" style:font-size-complex="16pt"/>
    </style:style>
    <style:style style:name="T118" style:family="text">
      <style:text-properties style:font-name="Calibri" style:text-underline-style="none" officeooo:rsid="05297a3e" style:font-name-asian="Calibri" style:font-name-complex="Calibri"/>
    </style:style>
    <style:style style:name="T119" style:family="text">
      <style:text-properties style:font-name="Calibri" style:text-underline-style="none" officeooo:rsid="05b02cc5"/>
    </style:style>
    <style:style style:name="T120" style:family="text">
      <style:text-properties style:text-underline-style="none" officeooo:rsid="05b02cc5"/>
    </style:style>
    <style:style style:name="T121" style:family="text">
      <style:text-properties fo:font-size="16pt" style:text-underline-style="none" officeooo:rsid="05b1a9a0" style:font-size-asian="16pt" style:font-size-complex="16pt"/>
    </style:style>
    <style:style style:name="T122" style:family="text">
      <style:text-properties fo:font-size="16pt" style:text-underline-style="none" officeooo:rsid="05b277a7" style:font-size-asian="16pt" style:font-size-complex="16pt"/>
    </style:style>
    <style:style style:name="T123" style:family="text">
      <style:text-properties style:text-underline-style="none" officeooo:rsid="05b1a9a0"/>
    </style:style>
    <style:style style:name="T124" style:family="text">
      <style:text-properties style:text-underline-style="none" officeooo:rsid="034813e8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mm, 114.65mm, 20.76mm, 50.75m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text:dont-balance-text-columns="false" style:editable="false">
        <style:columns fo:column-count="4" fo:column-gap="4.97mm">
          <style:column style:rel-width="16383*" fo:start-indent="0mm" fo:end-indent="2.48mm"/>
          <style:column style:rel-width="16383*" fo:start-indent="2.48mm" fo:end-indent="2.48mm"/>
          <style:column style:rel-width="16383*" fo:start-indent="2.48mm" fo:end-indent="2.48mm"/>
          <style:column style:rel-width="16386*" fo:start-indent="2.48mm" fo:end-indent="0mm"/>
        </style:columns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T</text:span><text:span text:style-name="T2">raveller</text:span></text:p>
      <text:p text:style-name="P2"><text:span text:style-name="T3">Name<text:tab/></text:span><text:span text:style-name="T4">_</text:span><text:span text:style-name="T5">__</text:span>______________________<text:span text:style-name="T6">_____<text:tab/></text:span><text:span text:style-name="T7">Alter<text:tab/></text:span><text:span text:style-name="T8">__</text:span><text:span text:style-name="T9">_</text:span></text:p>
      <text:p text:style-name="P3"><text:span text:style-name="T10">Spezies<text:tab/></text:span><text:span text:style-name="T4">_</text:span>_______<text:span text:style-name="T11">__</text:span>_ <text:span text:style-name="T3">Geburtswelt<text:tab/></text:span>___<text:span text:style-name="T12">____</text:span><text:span text:style-name="T13">_</text:span><text:span text:style-name="T14">________</text:span></text:p>
      <text:p text:style-name="P4"><text:span text:style-name="T3">Beschreibung<text:tab/></text:span><text:span text:style-name="T15">_</text:span><text:span text:style-name="T5">_</text:span>_________________________<text:span text:style-name="T16">____</text:span><text:span text:style-name="T6">___</text:span></text:p>
      <text:p text:style-name="P4">________________________________<text:span text:style-name="T11">_</text:span>_______<text:span text:style-name="T16">____</text:span><text:span text:style-name="T6">___</text:span></text:p>
      <text:p text:style-name="P5">_________________________________<text:span text:style-name="T11">_</text:span>_____<text:span text:style-name="T9">_______</text:span>_</text:p>
      <text:p text:style-name="P6"><text:span text:style-name="T17">Beruf<text:tab/></text:span><text:span text:style-name="T18">_________</text:span><text:span text:style-name="T19">__</text:span><text:span text:style-name="T20">__ </text:span><text:span text:style-name="T21">Kontakte<text:tab/></text:span><text:span text:style-name="T22">_</text:span><text:span text:style-name="T23">_</text:span><text:span text:style-name="T22">_____</text:span><text:span text:style-name="T24">_</text:span><text:span text:style-name="T18">_____</text:span><text:span text:style-name="T25">__</text:span><text:span text:style-name="T18">_<text:line-break/></text:span><text:span text:style-name="T21">Besitz<text:tab/></text:span><text:span text:style-name="T18">_</text:span><text:span text:style-name="T26">_</text:span><text:span text:style-name="T18">_________</text:span><text:span text:style-name="T20">__</text:span><text:span text:style-name="T18">_____________</text:span><text:span text:style-name="T25">_</text:span><text:span text:style-name="T18">___</text:span><text:span text:style-name="T26">__</text:span><text:span text:style-name="T18">______</text:span></text:p>
      <text:p text:style-name="P7"><text:span text:style-name="T27">Credits<text:tab/></text:span>_______<text:span text:style-name="T28">_</text:span><text:span text:style-name="T16">____ </text:span><text:span text:style-name="T29">Vermögen<text:tab/></text:span>_____<text:span text:style-name="T11">_</text:span>__<text:span text:style-name="T28">_</text:span><text:span text:style-name="T16">____</text:span><text:span text:style-name="T6">___</text:span><text:span text:style-name="T16"><text:line-break/></text:span><text:span text:style-name="T30"> </text:span></text:p>
      <table:table table:name="Tabelle1" table:style-name="Tabelle1">
        <table:table-column table:style-name="Tabelle1.A" table:number-columns-repeated="8"/>
        <table:table-row>
          <table:table-cell table:style-name="Tabelle1.A1" office:value-type="string">
            <text:p text:style-name="P8">Wert</text:p>
          </table:table-cell>
          <table:table-cell table:style-name="Tabelle1.A1" office:value-type="string">
            <text:p text:style-name="P8">0</text:p>
          </table:table-cell>
          <table:table-cell table:style-name="Tabelle1.A1" office:value-type="string">
            <text:p text:style-name="P8">1-2</text:p>
          </table:table-cell>
          <table:table-cell table:style-name="Tabelle1.A1" office:value-type="string">
            <text:p text:style-name="P8">3-5</text:p>
          </table:table-cell>
          <table:table-cell table:style-name="Tabelle1.A1" office:value-type="string">
            <text:p text:style-name="P8">6-8</text:p>
          </table:table-cell>
          <table:table-cell table:style-name="Tabelle1.A1" office:value-type="string">
            <text:p text:style-name="P8">9-11</text:p>
          </table:table-cell>
          <table:table-cell table:style-name="Tabelle1.A1" office:value-type="string">
            <text:p text:style-name="P8">12-14</text:p>
          </table:table-cell>
          <table:table-cell table:style-name="Tabelle1.A1" office:value-type="string">
            <text:p text:style-name="P8">15-16</text:p>
          </table:table-cell>
        </table:table-row>
        <table:table-row>
          <table:table-cell table:style-name="Tabelle1.A1" office:value-type="string">
            <text:p text:style-name="P8">Mod</text:p>
          </table:table-cell>
          <table:table-cell table:style-name="Tabelle1.A1" office:value-type="string">
            <text:p text:style-name="P9">-<text:span text:style-name="T31">3</text:span></text:p>
          </table:table-cell>
          <table:table-cell table:style-name="Tabelle1.A1" office:value-type="string">
            <text:p text:style-name="P9">-<text:span text:style-name="T31">2</text:span></text:p>
          </table:table-cell>
          <table:table-cell table:style-name="Tabelle1.A1" office:value-type="string">
            <text:p text:style-name="P9">-<text:span text:style-name="T31">1</text:span></text:p>
          </table:table-cell>
          <table:table-cell table:style-name="Tabelle1.A1" office:value-type="string">
            <text:p text:style-name="P8">0</text:p>
          </table:table-cell>
          <table:table-cell table:style-name="Tabelle1.A1" office:value-type="string">
            <text:p text:style-name="P8">+1</text:p>
          </table:table-cell>
          <table:table-cell table:style-name="Tabelle1.A1" office:value-type="string">
            <text:p text:style-name="P8">+2</text:p>
          </table:table-cell>
          <table:table-cell table:style-name="Tabelle1.A1" office:value-type="string">
            <text:p text:style-name="P8">+3</text:p>
          </table:table-cell>
        </table:table-row>
      </table:table>
      <text:p text:style-name="P10"><text:span text:style-name="T32">Stärke</text:span><text:span text:style-name="T18"><text:tab/></text:span><text:span text:style-name="T33">___</text:span><text:span text:style-name="T18"><text:tab/></text:span><text:span text:style-name="T34">___</text:span><text:span text:style-name="T18"><text:tab/><text:tab/></text:span><text:span text:style-name="T32">Intelligenz<text:tab/></text:span><text:span text:style-name="T18"><text:tab/></text:span><text:span text:style-name="T35">___</text:span><text:span text:style-name="T18"><text:tab/></text:span><text:span text:style-name="T34">___</text:span></text:p>
      <text:p text:style-name="P10"><text:span text:style-name="T32">Geschick</text:span><text:span text:style-name="T18"><text:tab/></text:span><text:span text:style-name="T33">___</text:span><text:span text:style-name="T18"><text:tab/></text:span><text:span text:style-name="T34">___<text:tab/></text:span><text:span text:style-name="T32"><text:tab/></text:span><text:span text:style-name="T36">B</text:span><text:span text:style-name="T32">ildung</text:span><text:span text:style-name="T18"><text:tab/><text:tab/></text:span><text:span text:style-name="T35">___</text:span><text:span text:style-name="T18"><text:tab/></text:span><text:span text:style-name="T34">___</text:span></text:p>
      <text:p text:style-name="P10"><text:span text:style-name="T32">Ausdauer</text:span><text:span text:style-name="T18"><text:tab/></text:span><text:span text:style-name="T33">___</text:span><text:span text:style-name="T18"><text:tab/></text:span><text:span text:style-name="T34">___</text:span><text:span text:style-name="T18"><text:tab/><text:tab/></text:span><text:span text:style-name="T32">Sozialstatus</text:span><text:span text:style-name="T18"><text:tab/></text:span><text:span text:style-name="T35">___</text:span><text:span text:style-name="T18"><text:tab/></text:span><text:span text:style-name="T34">___</text:span><text:span text:style-name="T37"> </text:span></text:p>
      <text:p text:style-name="P11"><text:span text:style-name="T38"><text:tab/><text:tab/><text:tab/><text:tab/>Alleskönner</text:span>: <text:span text:style-name="T39">__</text:span><text:tab/><text:tab/><text:tab/><text:tab/><text:tab/><text:tab/>Un<text:span text:style-name="T39">trainiert: __ </text:span><text:span text:style-name="T40">(-3)</text:span><text:span text:style-name="T39"><text:tab/><text:tab/><text:tab/><text:tab/></text:span></text:p>
      <text:section text:style-name="Sect1" text:name="Mehrspaltig">
        <text:p text:style-name="P12">Administration</text:p>
        <text:p text:style-name="P13">Anführer</text:p>
        <text:p text:style-name="P14"><text:span text:style-name="T41">Astrogation</text:span><text:span text:style-name="T42"/></text:p>
        <text:p text:style-name="P14">Athletik</text:p>
        <text:p text:style-name="P15"><text:span text:style-name="T18"><text:tab/></text:span><text:span text:style-name="T43">Ausdauer</text:span></text:p>
        <text:p text:style-name="P15"><text:span text:style-name="T44"><text:tab/></text:span><text:span text:style-name="T43">Geschick</text:span></text:p>
        <text:p text:style-name="P16"><text:tab/><text:span text:style-name="T45">St</text:span>ä<text:span text:style-name="T45">rke</text:span></text:p>
        <text:p text:style-name="P17">Aufklären</text:p>
        <text:p text:style-name="P18">Diplomatie</text:p>
        <text:p text:style-name="P19">Elektronik</text:p>
        <text:p text:style-name="P20"><text:tab/>Computer</text:p>
        <text:p text:style-name="P21"><text:tab/><text:span text:style-name="T46">Fernsteuerung</text:span></text:p>
        <text:p text:style-name="P21"><text:tab/>Kommunikation</text:p>
        <text:p text:style-name="P22"><text:span text:style-name="T42"><text:tab/></text:span><text:span text:style-name="T47">Sensoren</text:span></text:p>
        <text:p text:style-name="P22">Ermitteln</text:p>
        <text:p text:style-name="P18">Fahren</text:p>
        <text:p text:style-name="P23"><text:span text:style-name="T48"><text:tab/></text:span><text:span text:style-name="T49">Bau</text:span><text:span text:style-name="T48">fahrzeuge</text:span></text:p>
        <text:p text:style-name="P18"><text:tab/>Kettenfahrzeuge</text:p>
        <text:p text:style-name="P18"><text:tab/>Radfahrzeuge</text:p>
        <text:p text:style-name="P24"><text:tab/><text:span text:style-name="T50">__________</text:span><text:span text:style-name="T51">____</text:span></text:p>
        <text:p text:style-name="P18">Fliegen</text:p>
        <text:p text:style-name="P18"><text:tab/>Rotor</text:p>
        <text:p text:style-name="P18"><text:tab/>Tragflächen</text:p>
        <text:p text:style-name="P24"><text:tab/><text:span text:style-name="T50">__________</text:span><text:span text:style-name="T51">____</text:span></text:p>
        <text:p text:style-name="P25"/>
        <text:p text:style-name="P26">Geselligkeit</text:p>
        <text:p text:style-name="P18">Glücksspiel</text:p>
        <text:p text:style-name="P18">H<text:span text:style-name="T52">a</text:span>nd<text:span text:style-name="T52">e</text:span>l</text:p>
        <text:p text:style-name="P27">Beruf</text:p>
        <text:p text:style-name="P24"><text:tab/><text:span text:style-name="T50">__________</text:span><text:span text:style-name="T51">____</text:span></text:p>
        <text:p text:style-name="P18">Ingenieur</text:p>
        <text:p text:style-name="P28"><text:tab/>Lebenserhaltung</text:p>
        <text:p text:style-name="P18"><text:tab/>Manöverantrieb</text:p>
        <text:p text:style-name="P28"><text:tab/>Reaktor</text:p>
        <text:p text:style-name="P18"><text:tab/>Sprungantrieb</text:p>
        <text:p text:style-name="P18">Kunst <text:span text:style-name="T53">&amp; Musik</text:span></text:p>
        <text:p text:style-name="P24"><text:tab/><text:span text:style-name="T54">Klavier</text:span></text:p>
        <text:p text:style-name="P24"><text:tab/><text:span text:style-name="T50">__________</text:span><text:span text:style-name="T51">____</text:span></text:p>
        <text:p text:style-name="P18">Mechanik</text:p>
        <text:p text:style-name="P29">Medizin</text:p>
        <text:p text:style-name="P30">Nahkampf</text:p>
        <text:p text:style-name="P31"><text:tab/>Klingen</text:p>
        <text:p text:style-name="P31"><text:tab/><text:span text:style-name="T55">Natürlich</text:span></text:p>
        <text:p text:style-name="P32"><text:span text:style-name="T48"><text:tab/>S</text:span><text:span text:style-name="T56">chlagw</text:span><text:span text:style-name="T48">affen</text:span></text:p>
        <text:p text:style-name="P33"><text:tab/>Unbewaffnet</text:p>
        <text:p text:style-name="P34"><text:tab/><text:span text:style-name="T50">__________</text:span><text:span text:style-name="T51">____</text:span></text:p>
        <text:p text:style-name="P35">Navigation</text:p>
        <text:p text:style-name="P31"/>
        <text:p text:style-name="P36">Raumpilot</text:p>
        <text:p text:style-name="P31"><text:tab/>Beiboote</text:p>
        <text:p text:style-name="P31"><text:tab/>Raumschiffe</text:p>
        <text:p text:style-name="P32"><text:span text:style-name="T48"><text:tab/></text:span><text:span text:style-name="T57">Große</text:span><text:span text:style-name="T48"> Schiffe</text:span></text:p>
        <text:p text:style-name="P31">Raumanzug</text:p>
        <text:p text:style-name="P37">Raumkampf</text:p>
        <text:p text:style-name="P38"><text:tab/>Türme</text:p>
        <text:p text:style-name="P38"><text:tab/>Orbital</text:p>
        <text:p text:style-name="P38"><text:tab/>Schilde</text:p>
        <text:p text:style-name="P39"><text:tab/><text:span text:style-name="T58">Hauptw</text:span><text:span text:style-name="T59">affen</text:span></text:p>
        <text:p text:style-name="P40">Recht</text:p>
        <text:p text:style-name="P41">Schleichen</text:p>
        <text:p text:style-name="P42"><text:span text:style-name="T60">Schuss</text:span>waffen</text:p>
        <text:p text:style-name="P42"><text:tab/>Energiew<text:span text:style-name="T61">affen</text:span></text:p>
        <text:p text:style-name="P42"><text:tab/>Projektil</text:p>
        <text:p text:style-name="P42"><text:tab/><text:span text:style-name="T62">______________</text:span></text:p>
        <text:p text:style-name="P43">Schwere Waffen</text:p>
        <text:p text:style-name="P31"><text:tab/>Artillerie</text:p>
        <text:p text:style-name="P31"><text:tab/>Tragbare</text:p>
        <text:p text:style-name="P31"><text:tab/><text:span text:style-name="T50">Fahrzeug</text:span></text:p>
        <text:p text:style-name="P31"/>
        <text:p text:style-name="P36">Seefahrt</text:p>
        <text:p text:style-name="P31"><text:tab/>Motorboote</text:p>
        <text:p text:style-name="P31"><text:tab/><text:span text:style-name="T50">Große Schiffe</text:span></text:p>
        <text:p text:style-name="P31"><text:tab/>U-Boote</text:p>
        <text:p text:style-name="P44"><text:tab/><text:span text:style-name="T50">__________</text:span><text:span text:style-name="T51">____</text:span></text:p>
        <text:p text:style-name="P45">Sprachen</text:p>
        <text:p text:style-name="P46"><text:tab/><text:span text:style-name="T50">__________</text:span><text:span text:style-name="T51">____</text:span></text:p>
        <text:p text:style-name="P31">Sprengstoff</text:p>
        <text:p text:style-name="P47">Steward</text:p>
        <text:p text:style-name="P48">Taktik</text:p>
        <text:p text:style-name="P49">Täuschen</text:p>
        <text:p text:style-name="P31">Tiere</text:p>
        <text:p text:style-name="P31"><text:tab/>Abrichten</text:p>
        <text:p text:style-name="P31"><text:tab/>Reiten</text:p>
        <text:p text:style-name="P31"><text:tab/>Tiermedizin</text:p>
        <text:p text:style-name="P50">Überleben</text:p>
        <text:p text:style-name="P51">Überreden</text:p>
        <text:p text:style-name="P25">Unterwelt</text:p>
        <text:p text:style-name="P52"><text:tab/><text:span text:style-name="T50">__________</text:span><text:span text:style-name="T51">____</text:span></text:p>
        <text:p text:style-name="P52"><text:span text:style-name="T63">W</text:span><text:span text:style-name="T47">issenschaft</text:span><text:tab/><text:span text:style-name="T50">__________</text:span><text:span text:style-name="T51">____</text:span></text:p>
        <text:p text:style-name="P35"/>
      </text:section>
      <text:p text:style-name="P53"><text:span text:style-name="T64">Rüstung</text:span><text:span text:style-name="T65"><text:tab/><text:tab/></text:span><text:span text:style-name="T66">TL<text:tab/></text:span><text:span text:style-name="T67">Schutz<text:tab/>Strahlung<text:tab/>Gewicht</text:span><text:span text:style-name="T68"><text:tab/><text:tab/></text:span><text:span text:style-name="T69">Ausr</text:span><text:span text:style-name="T64">üstung</text:span><text:span text:style-name="T65"><text:tab/><text:tab/><text:tab/></text:span><text:span text:style-name="T66">TL<text:tab/></text:span><text:span text:style-name="T67">Gewicht <text:s text:c="4"/></text:span></text:p>
      <text:p text:style-name="P54"><text:span text:style-name="T70"/></text:p>
      <text:p text:style-name="P53"><text:span text:style-name="T71"/></text:p>
      <text:p text:style-name="P53"><text:span text:style-name="T69">Waffen</text:span><text:span text:style-name="T65"><text:tab/><text:tab/></text:span><text:span text:style-name="T66">TL</text:span><text:span text:style-name="T67"><text:tab/></text:span><text:span text:style-name="T66">Reichweite </text:span><text:span text:style-name="T72">[m]</text:span><text:span text:style-name="T67"><text:tab/></text:span><text:span text:style-name="T66">Schaden<text:tab/>Gewicht<text:tab/>Munition</text:span><text:span text:style-name="T73"><text:tab/><text:tab/></text:span><text:span text:style-name="T74">Implantate</text:span><text:span text:style-name="T66">TL</text:span><text:span text:style-name="T67"><text:tab/></text:span><text:span text:style-name="T66">Effekt <text:s text:c="9"/></text:span></text:p>
      <text:p text:style-name="P55"><text:span text:style-name="T68"/></text:p>
      <text:p text:style-name="P55"><text:span text:style-name="T68"/></text:p>
      <text:p text:style-name="P56"><text:span text:style-name="T1">T</text:span><text:span text:style-name="T2">raveller</text:span></text:p>
      <text:p text:style-name="P57"><text:span text:style-name="T3">Name<text:tab/></text:span><text:span text:style-name="T75">Herman</text:span><text:span text:style-name="T76">n</text:span><text:span text:style-name="T75"> Will</text:span><text:span text:style-name="T77"><text:tab/><text:tab/><text:tab/><text:tab/></text:span><text:span text:style-name="T6"><text:tab/></text:span><text:span text:style-name="T7">Alter<text:tab/></text:span><text:span text:style-name="T8">__</text:span><text:span text:style-name="T9">_</text:span><draw:frame draw:style-name="fr1" draw:name="Bild1" text:anchor-type="char" svg:x="139.22mm" svg:y="0.19mm" svg:width="60.82mm" svg:height="75.85mm" draw:z-index="0"><draw:image xlink:href="Pictures/1000000000000500000002D00C382214.jpg" xlink:type="simple" xlink:show="embed" xlink:actuate="onLoad" draw:mime-type="image/jpeg"/></draw:frame></text:p>
      <text:p text:style-name="P57"><text:span text:style-name="T10">Spezies<text:tab/></text:span><text:span text:style-name="T78">Mensch<text:tab/><text:tab/></text:span><text:span text:style-name="T3">Geburtswelt<text:tab/></text:span><text:span text:style-name="T79"> </text:span><text:span text:style-name="T80">M</text:span><text:span text:style-name="T79">etropolis </text:span></text:p>
      <text:p text:style-name="P57"><text:span text:style-name="T3">Beschreibung<text:tab/></text:span><text:span text:style-name="T81"> </text:span><text:span text:style-name="T82">G</text:span><text:span text:style-name="T81">elehrter </text:span></text:p>
      <text:p text:style-name="P58"><text:span text:style-name="T83">Paketbasiert: </text:span>alle Attribute 7, Companion Seite 21: 2, 1, 5</text:p>
      <text:p text:style-name="P57">_________________________________<text:span text:style-name="T11">_</text:span>_____<text:span text:style-name="T9">_______</text:span>_</text:p>
      <text:p text:style-name="P59"><text:span text:style-name="T17">Beruf<text:tab/></text:span><text:span text:style-name="T84">Physiker</text:span><text:span text:style-name="T85"><text:tab/></text:span><text:span text:style-name="T21">Kontakte<text:tab/></text:span><text:span text:style-name="T86"> </text:span><text:span text:style-name="T87">P</text:span><text:span text:style-name="T86">rof., Labor, Verlag </text:span><text:span text:style-name="T18"><text:line-break/></text:span><text:span text:style-name="T21">Besitz<text:tab/></text:span><text:span text:style-name="T88"> </text:span><text:span text:style-name="T89">M</text:span><text:span text:style-name="T88">obiler Computer,</text:span><text:span text:style-name="T90"> </text:span><text:span text:style-name="T91">TAS Mitglied </text:span></text:p>
      <text:p text:style-name="P57"><text:span text:style-name="T27">Credits<text:tab/></text:span><text:span text:style-name="T92">60 </text:span><text:span text:style-name="T93">000 </text:span><text:span text:style-name="T94">₵</text:span><text:span text:style-name="T95"><text:tab/></text:span><text:span text:style-name="T29">Vermögen<text:tab/></text:span>_____<text:span text:style-name="T11">_</text:span>__<text:span text:style-name="T28">_</text:span><text:span text:style-name="T16">____</text:span><text:span text:style-name="T6">___</text:span><text:span text:style-name="T16"><text:line-break/></text:span><text:span text:style-name="T30"> </text:span></text:p>
      <table:table table:name="Tabelle16" table:style-name="Tabelle16">
        <table:table-column table:style-name="Tabelle16.A" table:number-columns-repeated="8"/>
        <table:table-row>
          <table:table-cell table:style-name="Tabelle16.A1" office:value-type="string">
            <text:p text:style-name="P60">Wert</text:p>
          </table:table-cell>
          <table:table-cell table:style-name="Tabelle16.A1" office:value-type="string">
            <text:p text:style-name="P60">0</text:p>
          </table:table-cell>
          <table:table-cell table:style-name="Tabelle16.A1" office:value-type="string">
            <text:p text:style-name="P60">1-2</text:p>
          </table:table-cell>
          <table:table-cell table:style-name="Tabelle16.A1" office:value-type="string">
            <text:p text:style-name="P60">3-5</text:p>
          </table:table-cell>
          <table:table-cell table:style-name="Tabelle16.A1" office:value-type="string">
            <text:p text:style-name="P60">6-8</text:p>
          </table:table-cell>
          <table:table-cell table:style-name="Tabelle16.A1" office:value-type="string">
            <text:p text:style-name="P60">9-11</text:p>
          </table:table-cell>
          <table:table-cell table:style-name="Tabelle16.A1" office:value-type="string">
            <text:p text:style-name="P60">12-14</text:p>
          </table:table-cell>
          <table:table-cell table:style-name="Tabelle16.A1" office:value-type="string">
            <text:p text:style-name="P60">15-16</text:p>
          </table:table-cell>
        </table:table-row>
        <table:table-row>
          <table:table-cell table:style-name="Tabelle16.A1" office:value-type="string">
            <text:p text:style-name="P60">Mod</text:p>
          </table:table-cell>
          <table:table-cell table:style-name="Tabelle16.A1" office:value-type="string">
            <text:p text:style-name="P61">-<text:span text:style-name="T31">3</text:span></text:p>
          </table:table-cell>
          <table:table-cell table:style-name="Tabelle16.A1" office:value-type="string">
            <text:p text:style-name="P61">-<text:span text:style-name="T31">2</text:span></text:p>
          </table:table-cell>
          <table:table-cell table:style-name="Tabelle16.A1" office:value-type="string">
            <text:p text:style-name="P61">-<text:span text:style-name="T31">1</text:span></text:p>
          </table:table-cell>
          <table:table-cell table:style-name="Tabelle16.A1" office:value-type="string">
            <text:p text:style-name="P60">0</text:p>
          </table:table-cell>
          <table:table-cell table:style-name="Tabelle16.A1" office:value-type="string">
            <text:p text:style-name="P60">+1</text:p>
          </table:table-cell>
          <table:table-cell table:style-name="Tabelle16.A1" office:value-type="string">
            <text:p text:style-name="P60">+2</text:p>
          </table:table-cell>
          <table:table-cell table:style-name="Tabelle16.A1" office:value-type="string">
            <text:p text:style-name="P60">+3</text:p>
          </table:table-cell>
        </table:table-row>
      </table:table>
      <text:p text:style-name="P62"><text:span text:style-name="T96">Stärke</text:span><text:span text:style-name="T18"><text:tab/> <text:s/></text:span><text:span text:style-name="T97">6</text:span><text:span text:style-name="T18"><text:tab/></text:span><text:span text:style-name="T98">±</text:span><text:span text:style-name="T99">0</text:span><text:span text:style-name="T18"><text:tab/><text:tab/></text:span><text:span text:style-name="T96">Intelligenz<text:tab/></text:span><text:span text:style-name="T18"><text:tab/> <text:s/></text:span><text:span text:style-name="T100">8</text:span><text:span text:style-name="T18"><text:tab/></text:span><text:span text:style-name="T98">±</text:span><text:span text:style-name="T99">0</text:span></text:p>
      <text:p text:style-name="P62"><text:span text:style-name="T96">Geschick</text:span><text:span text:style-name="T18"><text:tab/> <text:s/></text:span><text:span text:style-name="T97">7</text:span><text:span text:style-name="T18"><text:tab/></text:span><text:span text:style-name="T98">±</text:span><text:span text:style-name="T99">0</text:span><text:span text:style-name="T101"><text:tab/></text:span><text:span text:style-name="T96"><text:tab/></text:span><text:span text:style-name="T102">B</text:span><text:span text:style-name="T96">ildung</text:span><text:span text:style-name="T18"><text:tab/><text:tab/></text:span><text:span text:style-name="T100">10</text:span><text:span text:style-name="T18"><text:tab/></text:span><text:span text:style-name="T99">+1</text:span></text:p>
      <text:p text:style-name="P62"><text:span text:style-name="T96">Ausdauer</text:span><text:span text:style-name="T18"><text:tab/> <text:s/></text:span><text:span text:style-name="T97">6</text:span><text:span text:style-name="T18"><text:tab/></text:span><text:span text:style-name="T98">±</text:span><text:span text:style-name="T99">0</text:span><text:span text:style-name="T18"><text:tab/><text:tab/></text:span><text:span text:style-name="T96">Sozialstatus</text:span><text:span text:style-name="T18"><text:tab/> <text:s/></text:span><text:span text:style-name="T99">7</text:span><text:span text:style-name="T18"><text:tab/></text:span><text:span text:style-name="T98">±</text:span><text:span text:style-name="T99">0</text:span><text:span text:style-name="T103"> </text:span></text:p>
      <text:p text:style-name="P63"><text:span text:style-name="T38"><text:tab/><text:tab/><text:tab/><text:tab/>Alleskönner</text:span>: <text:span text:style-name="T39">__</text:span><text:tab/><text:tab/><text:tab/><text:tab/><text:tab/><text:tab/>Un<text:span text:style-name="T39">trainiert: __ </text:span><text:span text:style-name="T40">(-3)</text:span><text:span text:style-name="T39"><text:tab/><text:tab/><text:tab/><text:tab/></text:span></text:p>
      <text:section text:style-name="Sect1" text:name="Bereich14">
        <text:p text:style-name="P64"><text:span text:style-name="T104">Administration<text:tab/><text:tab/></text:span><text:span text:style-name="T105">1 </text:span></text:p>
        <text:p text:style-name="P65">Anführer</text:p>
        <text:p text:style-name="P66">Astrogation</text:p>
        <text:p text:style-name="P65">Athletik</text:p>
        <text:p text:style-name="P67"><text:span text:style-name="T18"><text:tab/></text:span><text:span text:style-name="T43">Ausdauer</text:span></text:p>
        <text:p text:style-name="P67"><text:span text:style-name="T44"><text:tab/></text:span><text:span text:style-name="T43">Geschick</text:span></text:p>
        <text:p text:style-name="P65"><text:tab/><text:span text:style-name="T45">St</text:span>ä<text:span text:style-name="T45">rke</text:span></text:p>
        <text:p text:style-name="P68">Aufklären</text:p>
        <text:p text:style-name="P69"><text:span text:style-name="T104">Diplomatie<text:tab/><text:tab/><text:tab/></text:span><text:span text:style-name="T105">1</text:span><text:span text:style-name="T106"> </text:span></text:p>
        <text:p text:style-name="P64">Elektronik</text:p>
        <text:p text:style-name="P70"><text:tab/>Computer<text:tab/><text:tab/><text:span text:style-name="T106">1 </text:span></text:p>
        <text:p text:style-name="P65"><text:tab/><text:span text:style-name="T46">Fernsteuerung</text:span></text:p>
        <text:p text:style-name="P65"><text:tab/>Kommunikation</text:p>
        <text:p text:style-name="P71"><text:span text:style-name="T42"><text:tab/></text:span><text:span text:style-name="T47">Sensoren<text:tab/><text:tab/></text:span><text:span text:style-name="T107">1 </text:span></text:p>
        <text:p text:style-name="P70">Ermitteln<text:tab/><text:tab/><text:tab/><text:span text:style-name="T107">2 </text:span></text:p>
        <text:p text:style-name="P71">Fahren<text:tab/><text:tab/><text:tab/><text:span text:style-name="T106">0 </text:span></text:p>
        <text:p text:style-name="P72"><text:span text:style-name="T48"><text:tab/></text:span><text:span text:style-name="T49">Bau</text:span><text:span text:style-name="T48">fahrzeuge</text:span></text:p>
        <text:p text:style-name="P65"><text:tab/>Kettenfahrzeuge</text:p>
        <text:p text:style-name="P65"><text:tab/>Radfahrzeuge</text:p>
        <text:p text:style-name="P65"><text:tab/><text:span text:style-name="T50">__________</text:span><text:span text:style-name="T51">____</text:span></text:p>
        <text:p text:style-name="P65">Fliegen</text:p>
        <text:p text:style-name="P65"><text:tab/>Rotor</text:p>
        <text:p text:style-name="P65"><text:tab/>Tragflächen</text:p>
        <text:p text:style-name="P65"><text:tab/><text:span text:style-name="T50">__________</text:span><text:span text:style-name="T51">____</text:span></text:p>
        <text:p text:style-name="P65"/>
        <text:p text:style-name="P73">Geselligkeit<text:tab/><text:tab/><text:tab/><text:span text:style-name="T106">0 </text:span></text:p>
        <text:p text:style-name="P65">Glücksspiel</text:p>
        <text:p text:style-name="P69"><text:span text:style-name="T104">H</text:span><text:span text:style-name="T108">a</text:span><text:span text:style-name="T104">nd</text:span><text:span text:style-name="T108">e</text:span><text:span text:style-name="T104">l<text:tab/><text:tab/><text:tab/></text:span><text:span text:style-name="T105">0</text:span><text:span text:style-name="T106"> </text:span></text:p>
        <text:p text:style-name="P74">Beruf</text:p>
        <text:p text:style-name="P71"><text:tab/><text:span text:style-name="T106">Physiker<text:tab/><text:tab/>2 </text:span></text:p>
        <text:p text:style-name="P65">Ingenieur</text:p>
        <text:p text:style-name="P65"><text:tab/>Lebenserhaltung</text:p>
        <text:p text:style-name="P65"><text:tab/>Manöverantrieb</text:p>
        <text:p text:style-name="P65"><text:tab/>Reaktor</text:p>
        <text:p text:style-name="P65"><text:tab/>Sprungantrieb</text:p>
        <text:p text:style-name="P70">Kunst <text:span text:style-name="T53">&amp; Musik<text:tab/><text:tab/></text:span><text:span text:style-name="T107">0 </text:span></text:p>
        <text:p text:style-name="P65"><text:tab/><text:span text:style-name="T54">Klavier</text:span></text:p>
        <text:p text:style-name="P65"><text:tab/><text:span text:style-name="T50">__________</text:span><text:span text:style-name="T51">____</text:span></text:p>
        <text:p text:style-name="P65">Mechanik</text:p>
        <text:p text:style-name="P75">Medizin<text:tab/><text:tab/><text:tab/><text:span text:style-name="T109">1</text:span><text:span text:style-name="T107"> </text:span></text:p>
        <text:p text:style-name="P76">Nahkampf</text:p>
        <text:p text:style-name="P76"><text:tab/>Klingen</text:p>
        <text:p text:style-name="P76"><text:tab/><text:span text:style-name="T55">Natürlich</text:span></text:p>
        <text:p text:style-name="P77"><text:span text:style-name="T48"><text:tab/>S</text:span><text:span text:style-name="T56">chlagw</text:span><text:span text:style-name="T48">affen</text:span></text:p>
        <text:p text:style-name="P76"><text:tab/>Unbewaffnet</text:p>
        <text:p text:style-name="P76"><text:tab/><text:span text:style-name="T50">__________</text:span><text:span text:style-name="T51">____</text:span></text:p>
        <text:p text:style-name="P78">Navigation<text:tab/><text:tab/><text:tab/><text:span text:style-name="T109">1</text:span><text:span text:style-name="T107"> </text:span></text:p>
        <text:p text:style-name="P79"/>
        <text:p text:style-name="P80">Raumpilot</text:p>
        <text:p text:style-name="P76"><text:tab/>Beiboote</text:p>
        <text:p text:style-name="P76"><text:tab/>Raumschiffe</text:p>
        <text:p text:style-name="P77"><text:span text:style-name="T48"><text:tab/></text:span><text:span text:style-name="T57">Große</text:span><text:span text:style-name="T48"> Schiffe</text:span></text:p>
        <text:p text:style-name="P81">Raumanzug<text:tab/><text:tab/><text:span text:style-name="T110">1 </text:span></text:p>
        <text:p text:style-name="P82">Raumkampf</text:p>
        <text:p text:style-name="P65"><text:tab/>Türme</text:p>
        <text:p text:style-name="P65"><text:tab/>Orbital</text:p>
        <text:p text:style-name="P65"><text:tab/>Schilde</text:p>
        <text:p text:style-name="P65"><text:tab/><text:span text:style-name="T58">Hauptw</text:span><text:span text:style-name="T59">affen</text:span></text:p>
        <text:p text:style-name="P81"><text:span text:style-name="T104">Recht<text:tab/><text:tab/><text:tab/><text:tab/></text:span><text:span text:style-name="T105">0 </text:span></text:p>
        <text:p text:style-name="P83">Schleichen</text:p>
        <text:p text:style-name="P65"><text:span text:style-name="T60">Schuss</text:span>waffen</text:p>
        <text:p text:style-name="P65"><text:tab/>Energiew<text:span text:style-name="T61">affen</text:span></text:p>
        <text:p text:style-name="P65"><text:tab/>Projektil</text:p>
        <text:p text:style-name="P65"><text:tab/><text:span text:style-name="T62">______________</text:span></text:p>
        <text:p text:style-name="P76">Schwere Waffen</text:p>
        <text:p text:style-name="P76"><text:tab/>Artillerie</text:p>
        <text:p text:style-name="P76"><text:tab/>Tragbare</text:p>
        <text:p text:style-name="P76"><text:tab/><text:span text:style-name="T50">Fahrzeug</text:span></text:p>
        <text:p text:style-name="P76"/>
        <text:p text:style-name="P80">Seefahrt</text:p>
        <text:p text:style-name="P76"><text:tab/>Motorboote</text:p>
        <text:p text:style-name="P76"><text:tab/><text:span text:style-name="T50">Große Schiffe</text:span></text:p>
        <text:p text:style-name="P76"><text:tab/>U-Boote</text:p>
        <text:p text:style-name="P76"><text:tab/><text:span text:style-name="T50">__________</text:span><text:span text:style-name="T51">____</text:span></text:p>
        <text:p text:style-name="P76">Sprachen</text:p>
        <text:p text:style-name="P76"><text:tab/><text:span text:style-name="T50">__________</text:span><text:span text:style-name="T51">____</text:span></text:p>
        <text:p text:style-name="P76">Sprengstoff</text:p>
        <text:p text:style-name="P84">Steward<text:tab/><text:tab/><text:tab/><text:span text:style-name="T110">1 </text:span></text:p>
        <text:p text:style-name="P76">Taktik</text:p>
        <text:p text:style-name="P85">Täuschen</text:p>
        <text:p text:style-name="P76">Tiere</text:p>
        <text:p text:style-name="P76"><text:tab/>Abrichten</text:p>
        <text:p text:style-name="P76"><text:tab/>Reiten</text:p>
        <text:p text:style-name="P76"><text:tab/>Tiermedizin</text:p>
        <text:p text:style-name="P86">Überleben</text:p>
        <text:p text:style-name="P79">Überreden<text:tab/><text:tab/><text:tab/><text:span text:style-name="T109">2</text:span><text:span text:style-name="T107"> </text:span></text:p>
        <text:p text:style-name="P71">Unterwelt<text:tab/><text:tab/><text:tab/><text:span text:style-name="T106">1 </text:span></text:p>
        <text:p text:style-name="P65"><text:tab/><text:span text:style-name="T50">__________</text:span><text:span text:style-name="T51">____</text:span></text:p>
        <text:p text:style-name="P87"><text:span text:style-name="T63">W</text:span><text:span text:style-name="T47">issenschaft</text:span><text:tab/></text:p>
        <text:p text:style-name="P88"><text:tab/>Kernfusion<text:tab/><text:tab/>3 </text:p>
        <text:p text:style-name="P78"><text:tab/><text:span text:style-name="T107">Mathematik<text:tab/>1 </text:span></text:p>
      </text:section>
      <text:p text:style-name="P89"><text:span text:style-name="T64">Rüstung</text:span><text:span text:style-name="T65"><text:tab/><text:tab/></text:span><text:span text:style-name="T66">TL<text:tab/></text:span><text:span text:style-name="T67">Schutz<text:tab/>Strahlung<text:tab/>Gewicht</text:span><text:span text:style-name="T68"><text:tab/><text:tab/></text:span><text:span text:style-name="T69">Ausr</text:span><text:span text:style-name="T64">üstung</text:span><text:span text:style-name="T65"><text:tab/><text:tab/><text:tab/></text:span><text:span text:style-name="T66">TL<text:tab/></text:span><text:span text:style-name="T67">Gewicht <text:s text:c="4"/></text:span></text:p>
      <text:p text:style-name="P90"><text:span text:style-name="T70"/></text:p>
      <text:p text:style-name="P89"><text:span text:style-name="T71"/></text:p>
      <text:p text:style-name="P89"><text:span text:style-name="T69">Waffen</text:span><text:span text:style-name="T65"><text:tab/><text:tab/></text:span><text:span text:style-name="T66">TL</text:span><text:span text:style-name="T67"><text:tab/></text:span><text:span text:style-name="T66">Reichweite </text:span><text:span text:style-name="T72">[m]</text:span><text:span text:style-name="T67"><text:tab/></text:span><text:span text:style-name="T66">Schaden<text:tab/>Gewicht<text:tab/>Munition</text:span><text:span text:style-name="T73"><text:tab/><text:tab/></text:span><text:span text:style-name="T74">Implantate</text:span><text:span text:style-name="T66">TL</text:span><text:span text:style-name="T67"><text:tab/></text:span><text:span text:style-name="T66">Effekt <text:s text:c="9"/></text:span></text:p>
      <text:p text:style-name="P91"><text:span text:style-name="T68"/></text:p>
      <text:p text:style-name="P91"><text:span text:style-name="T68"/></text:p>
      <text:p text:style-name="P92"><text:span text:style-name="T1">T</text:span><text:span text:style-name="T2">raveller</text:span></text:p>
      <text:p text:style-name="P93"><text:span text:style-name="T3">Name<text:tab/></text:span><text:span text:style-name="T75">Herman</text:span><text:span text:style-name="T76">n</text:span><text:span text:style-name="T75"> Will</text:span><text:span text:style-name="T77"><text:tab/><text:tab/><text:tab/><text:tab/></text:span><text:span text:style-name="T6"><text:tab/></text:span><text:span text:style-name="T7">Alter<text:tab/></text:span><text:span text:style-name="T8">__</text:span><text:span text:style-name="T9">_</text:span><draw:frame draw:style-name="fr1" draw:name="Bild1 Kopie 1" text:anchor-type="char" svg:x="139.22mm" svg:y="0.19mm" svg:width="60.82mm" svg:height="75.85mm" draw:z-index="1"><draw:image xlink:href="Pictures/1000000000000500000002D00C382214.jpg" xlink:type="simple" xlink:show="embed" xlink:actuate="onLoad" draw:mime-type="image/jpeg"/></draw:frame></text:p>
      <text:p text:style-name="P93"><text:span text:style-name="T10">Spezies<text:tab/></text:span><text:span text:style-name="T78">Mensch<text:tab/><text:tab/></text:span><text:span text:style-name="T3">Geburtswelt<text:tab/></text:span><text:span text:style-name="T111"> <text:s/></text:span></text:p>
      <text:p text:style-name="P93"><text:span text:style-name="T3">Beschreibung<text:tab/></text:span><text:span text:style-name="T111"> <text:s/></text:span></text:p>
      <text:p text:style-name="P94"><text:span text:style-name="T83">Punktbasiert </text:span><text:span text:style-name="T112">Attr.=1</text:span><text:span text:style-name="T113">08</text:span><text:span text:style-name="T112"> </text:span><text:span text:style-name="T114">Kont.=5 Skill=135 </text:span><text:span text:style-name="T113">Cash=2</text:span></text:p>
      <text:p text:style-name="P93">_________________________________<text:span text:style-name="T11">_</text:span>_____<text:span text:style-name="T9">_______</text:span>_</text:p>
      <text:p text:style-name="P95"><text:span text:style-name="T17">Beruf<text:tab/></text:span><text:span text:style-name="T84">Physiker</text:span><text:span text:style-name="T85"><text:tab/><text:tab/></text:span><text:span text:style-name="T21">Kontakte </text:span><text:span text:style-name="T115">Doktorvater</text:span><text:span text:style-name="T18"><text:line-break/></text:span><text:span text:style-name="T21">Besitz<text:tab/></text:span></text:p>
      <text:p text:style-name="P93"><text:span text:style-name="T27">Credits<text:tab/></text:span><text:span text:style-name="T116">2000 </text:span><text:span text:style-name="T94">₵</text:span><text:span text:style-name="T95"><text:tab/><text:tab/></text:span><text:span text:style-name="T29">Vermögen<text:tab/></text:span>_____<text:span text:style-name="T11">_</text:span>__<text:span text:style-name="T28">_</text:span><text:span text:style-name="T16">____</text:span><text:span text:style-name="T6">___</text:span><text:span text:style-name="T16"><text:line-break/></text:span><text:span text:style-name="T30"> </text:span></text:p>
      <table:table table:name="Tabelle17" table:style-name="Tabelle17">
        <table:table-column table:style-name="Tabelle17.A" table:number-columns-repeated="8"/>
        <table:table-row>
          <table:table-cell table:style-name="Tabelle17.A1" office:value-type="string">
            <text:p text:style-name="P96">Wert</text:p>
          </table:table-cell>
          <table:table-cell table:style-name="Tabelle17.A1" office:value-type="string">
            <text:p text:style-name="P96">0</text:p>
          </table:table-cell>
          <table:table-cell table:style-name="Tabelle17.A1" office:value-type="string">
            <text:p text:style-name="P96">1-2</text:p>
          </table:table-cell>
          <table:table-cell table:style-name="Tabelle17.A1" office:value-type="string">
            <text:p text:style-name="P96">3-5</text:p>
          </table:table-cell>
          <table:table-cell table:style-name="Tabelle17.A1" office:value-type="string">
            <text:p text:style-name="P96">6-8</text:p>
          </table:table-cell>
          <table:table-cell table:style-name="Tabelle17.A1" office:value-type="string">
            <text:p text:style-name="P96">9-11</text:p>
          </table:table-cell>
          <table:table-cell table:style-name="Tabelle17.A1" office:value-type="string">
            <text:p text:style-name="P96">12-14</text:p>
          </table:table-cell>
          <table:table-cell table:style-name="Tabelle17.A1" office:value-type="string">
            <text:p text:style-name="P96">15-16</text:p>
          </table:table-cell>
        </table:table-row>
        <table:table-row>
          <table:table-cell table:style-name="Tabelle17.A1" office:value-type="string">
            <text:p text:style-name="P96">Mod</text:p>
          </table:table-cell>
          <table:table-cell table:style-name="Tabelle17.A1" office:value-type="string">
            <text:p text:style-name="P97">-<text:span text:style-name="T31">3</text:span></text:p>
          </table:table-cell>
          <table:table-cell table:style-name="Tabelle17.A1" office:value-type="string">
            <text:p text:style-name="P97">-<text:span text:style-name="T31">2</text:span></text:p>
          </table:table-cell>
          <table:table-cell table:style-name="Tabelle17.A1" office:value-type="string">
            <text:p text:style-name="P97">-<text:span text:style-name="T31">1</text:span></text:p>
          </table:table-cell>
          <table:table-cell table:style-name="Tabelle17.A1" office:value-type="string">
            <text:p text:style-name="P96">0</text:p>
          </table:table-cell>
          <table:table-cell table:style-name="Tabelle17.A1" office:value-type="string">
            <text:p text:style-name="P96">+1</text:p>
          </table:table-cell>
          <table:table-cell table:style-name="Tabelle17.A1" office:value-type="string">
            <text:p text:style-name="P96">+2</text:p>
          </table:table-cell>
          <table:table-cell table:style-name="Tabelle17.A1" office:value-type="string">
            <text:p text:style-name="P96">+3</text:p>
          </table:table-cell>
        </table:table-row>
      </table:table>
      <text:p text:style-name="P98"><text:span text:style-name="T96">Stärke</text:span><text:span text:style-name="T18"><text:tab/> <text:s/></text:span><text:span text:style-name="T117">4</text:span><text:span text:style-name="T18"><text:tab/></text:span><text:span text:style-name="T118">‒</text:span><text:span text:style-name="T119">1</text:span><text:span text:style-name="T18"><text:tab/><text:tab/></text:span><text:span text:style-name="T96">Intelligenz<text:tab/></text:span><text:span text:style-name="T18"><text:tab/></text:span><text:span text:style-name="T120">12</text:span><text:span text:style-name="T18"><text:tab/></text:span><text:span text:style-name="T98">±</text:span><text:span text:style-name="T119">2</text:span></text:p>
      <text:p text:style-name="P99"><text:span text:style-name="T96">Geschick</text:span><text:span text:style-name="T18"><text:tab/> <text:s/></text:span><text:span text:style-name="T121">6</text:span><text:span text:style-name="T18"><text:tab/></text:span><text:span text:style-name="T98">±</text:span><text:span text:style-name="T99">0</text:span><text:span text:style-name="T101"><text:tab/></text:span><text:span text:style-name="T96"><text:tab/></text:span><text:span text:style-name="T102">B</text:span><text:span text:style-name="T96">ildung</text:span><text:span text:style-name="T18"><text:tab/><text:tab/></text:span><text:span text:style-name="T100">1</text:span><text:span text:style-name="T120">2</text:span><text:span text:style-name="T18"><text:tab/></text:span><text:span text:style-name="T99">+</text:span><text:span text:style-name="T120">2</text:span></text:p>
      <text:p text:style-name="P98"><text:span text:style-name="T96">Ausdauer</text:span><text:span text:style-name="T18"><text:tab/> <text:s/></text:span><text:span text:style-name="T122">4</text:span><text:span text:style-name="T18"><text:tab/></text:span><text:span text:style-name="T118">‒</text:span><text:span text:style-name="T119">1</text:span><text:span text:style-name="T18"><text:tab/><text:tab/></text:span><text:span text:style-name="T96">Sozialstatus</text:span><text:span text:style-name="T18"><text:tab/> <text:s/></text:span><text:span text:style-name="T123">6</text:span><text:span text:style-name="T18"><text:tab/></text:span><text:span text:style-name="T98">±</text:span><text:span text:style-name="T99">0</text:span><text:span text:style-name="T103"> </text:span></text:p>
      <text:p text:style-name="P100"><text:span text:style-name="T38"><text:tab/><text:tab/><text:tab/><text:tab/>Alleskönner</text:span>: <text:span text:style-name="T39">__</text:span><text:tab/><text:tab/><text:tab/><text:tab/><text:tab/><text:tab/>Un<text:span text:style-name="T39">trainiert: __ </text:span><text:span text:style-name="T40">(-3)</text:span><text:span text:style-name="T39"><text:tab/><text:tab/><text:tab/><text:tab/></text:span></text:p>
      <text:section text:style-name="Sect1" text:name="Bereich15">
        <text:p text:style-name="P101">Administration<text:tab/><text:tab/><text:span text:style-name="T106">1 </text:span></text:p>
        <text:p text:style-name="P102">Anführer</text:p>
        <text:p text:style-name="P103">Astrogation</text:p>
        <text:p text:style-name="P102">Athletik</text:p>
        <text:p text:style-name="P104"><text:span text:style-name="T18"><text:tab/></text:span><text:span text:style-name="T43">Ausdauer</text:span></text:p>
        <text:p text:style-name="P104"><text:span text:style-name="T44"><text:tab/></text:span><text:span text:style-name="T43">Geschick</text:span></text:p>
        <text:p text:style-name="P102"><text:tab/><text:span text:style-name="T45">St</text:span>ä<text:span text:style-name="T45">rke</text:span></text:p>
        <text:p text:style-name="P105">Aufklären</text:p>
        <text:p text:style-name="P106">Diplomatie<text:tab/><text:tab/><text:tab/><text:span text:style-name="T106">1 </text:span></text:p>
        <text:p text:style-name="P107">Elektronik</text:p>
        <text:p text:style-name="P106"><text:tab/>Computer<text:tab/><text:tab/><text:span text:style-name="T106">1 </text:span></text:p>
        <text:p text:style-name="P102"><text:tab/><text:span text:style-name="T46">Fernsteuerung</text:span></text:p>
        <text:p text:style-name="P102"><text:tab/>Kommunikation</text:p>
        <text:p text:style-name="P106"><text:span text:style-name="T42"><text:tab/></text:span><text:span text:style-name="T47">Sensoren<text:tab/><text:tab/></text:span><text:span text:style-name="T114">0</text:span><text:span text:style-name="T107"> </text:span></text:p>
        <text:p text:style-name="P106">Ermitteln<text:tab/><text:tab/><text:tab/><text:span text:style-name="T107">2 </text:span></text:p>
        <text:p text:style-name="P106">Fahren<text:tab/><text:tab/><text:tab/><text:span text:style-name="T106">0 </text:span></text:p>
        <text:p text:style-name="P108"><text:span text:style-name="T48"><text:tab/></text:span><text:span text:style-name="T49">Bau</text:span><text:span text:style-name="T48">fahrzeuge</text:span></text:p>
        <text:p text:style-name="P102"><text:tab/>Kettenfahrzeuge</text:p>
        <text:p text:style-name="P102"><text:tab/>Radfahrzeuge</text:p>
        <text:p text:style-name="P102"><text:tab/><text:span text:style-name="T50">__________</text:span><text:span text:style-name="T51">____</text:span></text:p>
        <text:p text:style-name="P102">Fliegen</text:p>
        <text:p text:style-name="P102"><text:tab/>Rotor</text:p>
        <text:p text:style-name="P102"><text:tab/>Tragflächen</text:p>
        <text:p text:style-name="P102"><text:tab/><text:span text:style-name="T50">__________</text:span><text:span text:style-name="T51">____</text:span></text:p>
        <text:p text:style-name="P102"/>
        <text:p text:style-name="P109">Geselligkeit<text:tab/></text:p>
        <text:p text:style-name="P102">Glücksspiel</text:p>
        <text:p text:style-name="P102">H<text:span text:style-name="T52">a</text:span>nd<text:span text:style-name="T52">e</text:span>l</text:p>
        <text:p text:style-name="P110">Beruf</text:p>
        <text:p text:style-name="P106"><text:tab/><text:span text:style-name="T106">Physiker<text:tab/><text:tab/></text:span><text:span text:style-name="T112">3</text:span><text:span text:style-name="T106"> </text:span></text:p>
        <text:p text:style-name="P102">Ingenieur</text:p>
        <text:p text:style-name="P102"><text:tab/>Lebenserhaltung</text:p>
        <text:p text:style-name="P102"><text:tab/>Manöverantrieb</text:p>
        <text:p text:style-name="P106"><text:tab/>Reaktor<text:tab/><text:tab/><text:span text:style-name="T112">1 </text:span></text:p>
        <text:p text:style-name="P106"><text:tab/>Sprungantrieb<text:tab/><text:span text:style-name="T112">1 </text:span></text:p>
        <text:p text:style-name="P102">Kunst <text:span text:style-name="T53">&amp; Musik</text:span></text:p>
        <text:p text:style-name="P102"><text:tab/><text:span text:style-name="T54">Klavier</text:span></text:p>
        <text:p text:style-name="P102"><text:tab/><text:span text:style-name="T50">__________</text:span><text:span text:style-name="T51">____</text:span></text:p>
        <text:p text:style-name="P102">Mechanik</text:p>
        <text:p text:style-name="P111">Medizin</text:p>
        <text:p text:style-name="P112">Nahkampf</text:p>
        <text:p text:style-name="P112"><text:tab/>Klingen</text:p>
        <text:p text:style-name="P112"><text:tab/><text:span text:style-name="T55">Natürlich</text:span></text:p>
        <text:p text:style-name="P113"><text:span text:style-name="T18"><text:tab/>S</text:span><text:span text:style-name="T124">chlagw</text:span><text:span text:style-name="T18">affen</text:span></text:p>
        <text:p text:style-name="P112"><text:tab/>Unbewaffnet</text:p>
        <text:p text:style-name="P112"><text:tab/><text:span text:style-name="T50">__________</text:span><text:span text:style-name="T51">____</text:span></text:p>
        <text:p text:style-name="P114">Navigation</text:p>
        <text:p text:style-name="P112"/>
        <text:p text:style-name="P115">Raumpilot</text:p>
        <text:p text:style-name="P112"><text:tab/>Beiboote</text:p>
        <text:p text:style-name="P112"><text:tab/>Raumschiffe</text:p>
        <text:p text:style-name="P116"><text:span text:style-name="T48"><text:tab/></text:span><text:span text:style-name="T57">Große</text:span><text:span text:style-name="T48"> Schiffe</text:span></text:p>
        <text:p text:style-name="P117">Raumanzug<text:tab/><text:tab/><text:span text:style-name="T110">1 </text:span></text:p>
        <text:p text:style-name="P118">Raumkampf</text:p>
        <text:p text:style-name="P102"><text:tab/>Türme</text:p>
        <text:p text:style-name="P102"><text:tab/>Orbital</text:p>
        <text:p text:style-name="P102"><text:tab/>Schilde</text:p>
        <text:p text:style-name="P102"><text:tab/><text:span text:style-name="T58">Hauptw</text:span><text:span text:style-name="T59">affen</text:span></text:p>
        <text:p text:style-name="P112">Recht<text:tab/></text:p>
        <text:p text:style-name="P119">Schleichen</text:p>
        <text:p text:style-name="P102"><text:span text:style-name="T60">Schuss</text:span>waffen</text:p>
        <text:p text:style-name="P102"><text:tab/>Energiew<text:span text:style-name="T61">affen</text:span></text:p>
        <text:p text:style-name="P102"><text:tab/>Projektil</text:p>
        <text:p text:style-name="P102"><text:tab/><text:span text:style-name="T62">______________</text:span></text:p>
        <text:p text:style-name="P112">Schwere Waffen</text:p>
        <text:p text:style-name="P112"><text:tab/>Artillerie</text:p>
        <text:p text:style-name="P112"><text:tab/>Tragbare</text:p>
        <text:p text:style-name="P112"><text:tab/><text:span text:style-name="T50">Fahrzeug</text:span></text:p>
        <text:p text:style-name="P112"/>
        <text:p text:style-name="P115">Seefahrt</text:p>
        <text:p text:style-name="P112"><text:tab/>Motorboote</text:p>
        <text:p text:style-name="P112"><text:tab/><text:span text:style-name="T50">Große Schiffe</text:span></text:p>
        <text:p text:style-name="P112"><text:tab/>U-Boote</text:p>
        <text:p text:style-name="P112"><text:tab/><text:span text:style-name="T50">__________</text:span><text:span text:style-name="T51">____</text:span></text:p>
        <text:p text:style-name="P112">Sprachen</text:p>
        <text:p text:style-name="P112"><text:tab/><text:span text:style-name="T50">__________</text:span><text:span text:style-name="T51">____</text:span></text:p>
        <text:p text:style-name="P112">Sprengstoff</text:p>
        <text:p text:style-name="P120">Steward</text:p>
        <text:p text:style-name="P112">Taktik</text:p>
        <text:p text:style-name="P121">Täuschen</text:p>
        <text:p text:style-name="P112">Tiere</text:p>
        <text:p text:style-name="P112"><text:tab/>Abrichten</text:p>
        <text:p text:style-name="P112"><text:tab/>Reiten</text:p>
        <text:p text:style-name="P112"><text:tab/>Tiermedizin</text:p>
        <text:p text:style-name="P122">Überleben</text:p>
        <text:p text:style-name="P117">Überreden<text:tab/><text:tab/><text:tab/><text:span text:style-name="T109">2</text:span><text:span text:style-name="T107"> </text:span></text:p>
        <text:p text:style-name="P102">Unterwelt</text:p>
        <text:p text:style-name="P102"><text:tab/><text:span text:style-name="T50">__________</text:span><text:span text:style-name="T51">____</text:span></text:p>
        <text:p text:style-name="P102"><text:span text:style-name="T63">W</text:span><text:span text:style-name="T47">issenschaft</text:span><text:tab/></text:p>
        <text:p text:style-name="P123"><text:tab/><text:span text:style-name="T107">Mathematik<text:tab/>1 </text:span></text:p>
      </text:section>
      <text:p text:style-name="P124"><text:span text:style-name="T64">Rüstung</text:span><text:span text:style-name="T65"><text:tab/><text:tab/></text:span><text:span text:style-name="T66">TL<text:tab/></text:span><text:span text:style-name="T67">Schutz<text:tab/>Strahlung<text:tab/>Gewicht</text:span><text:span text:style-name="T68"><text:tab/><text:tab/></text:span><text:span text:style-name="T69">Ausr</text:span><text:span text:style-name="T64">üstung</text:span><text:span text:style-name="T65"><text:tab/><text:tab/><text:tab/></text:span><text:span text:style-name="T66">TL<text:tab/></text:span><text:span text:style-name="T67">Gewicht <text:s text:c="4"/></text:span></text:p>
      <text:p text:style-name="P125"><text:span text:style-name="T70"/></text:p>
      <text:p text:style-name="P124"><text:span text:style-name="T71"/></text:p>
      <text:p text:style-name="P124"><text:span text:style-name="T69">Waffen</text:span><text:span text:style-name="T65"><text:tab/><text:tab/></text:span><text:span text:style-name="T66">TL</text:span><text:span text:style-name="T67"><text:tab/></text:span><text:span text:style-name="T66">Reichweite </text:span><text:span text:style-name="T72">[m]</text:span><text:span text:style-name="T67"><text:tab/></text:span><text:span text:style-name="T66">Schaden<text:tab/>Gewicht<text:tab/>Munition</text:span><text:span text:style-name="T73"><text:tab/><text:tab/></text:span><text:span text:style-name="T74">Implantate</text:span><text:span text:style-name="T66">TL</text:span><text:span text:style-name="T67"><text:tab/></text:span><text:span text:style-name="T66">Effekt <text:s text:c="9"/></text:span></text:p>
      <text:p text:style-name="P126"><text:span text:style-name="T68"/></text:p>
      <text:p text:style-name="P127"><text:span text:style-name="T2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S Gothic" svg:font-family="'MS Gothic'" style:font-family-generic="modern" style:font-pitch="fixed"/>
    <style:font-face style:name="Microsoft YaHei" svg:font-family="'Microsoft YaHei'"/>
    <style:font-face style:name="NSimSun" svg:font-family="NSimSun"/>
    <style:font-face style:name="OpenSymbol" svg:font-family="OpenSymbol" style:font-charset="x-symbol"/>
    <style:font-face style:name="Yu Mincho" svg:font-family="'Yu Mincho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3mm" draw:shadow-offset-y="3mm" draw:start-line-spacing-horizontal="2.83mm" draw:start-line-spacing-vertical="2.83mm" draw:end-line-spacing-horizontal="2.83mm" draw:end-line-spacing-vertical="2.83mm" style:writing-mode="lr-tb" style:flow-with-text="false"/>
      <style:paragraph-properties style:text-autospace="ideograph-alpha" style:line-break="strict" loext:tab-stop-distance="0mm" style:font-independent-line-spacing="false">
        <style:tab-stops/>
      </style:paragraph-properties>
      <style:text-properties style:use-window-font-color="true" loext:opacity="0%" style:font-name="Calibri" fo:font-size="12pt" fo:language="de" fo:country="DE" style:letter-kerning="true" style:font-name-asian="NSimSun" style:font-size-asian="10.5pt" style:language-asian="ja" style:country-asian="JP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0mm" style:writing-mode="page"/>
      <style:text-properties style:use-window-font-color="true" loext:opacity="0%" style:font-name="Calibri" fo:font-size="12pt" fo:language="de" fo:country="DE" style:font-name-asian="NSimSun" style:font-size-asian="10.5pt" style:language-asian="ja" style:country-asian="JP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4.23mm" fo:margin-bottom="2.12mm" style:contextual-spacing="false" fo:keep-with-next="always"/>
      <style:text-properties style:font-name="Calibri" fo:font-family="Calibri" style:font-family-generic="swiss" fo:font-size="14pt" style:font-name-asian="Microsoft YaHei" style:font-family-asian="'Microsoft YaHei'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mm" fo:margin-bottom="2.47mm" style:contextual-spacing="false" fo:line-height="115%"/>
    </style:style>
    <style:style style:name="List" style:family="paragraph" style:parent-style-name="Text_20_body" style:class="list">
      <style:text-properties style:font-name="Calibri" fo:font-family="Calibri" style:font-family-generic="swiss" style:font-name-asian="NSimSun" style:font-family-asian="NSimSun"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2.12mm" fo:margin-bottom="2.12mm" style:contextual-spacing="false" text:number-lines="false" text:line-number="0"/>
      <style:text-properties style:font-name="Calibri" fo:font-family="Calibri" style:font-family-generic="swiss" fo:font-size="12pt" fo:font-style="italic" style:font-name-asian="NSimSun" style:font-family-asian="NSimSun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Calibri" fo:font-family="Calibri" style:font-family-generic="swiss" style:font-name-asian="NSimSun" style:font-family-asian="NSimSun" style:font-size-asian="12pt" style:font-name-complex="Lucida Sans" style:font-family-complex="'Lucida Sans'" style:font-family-generic-complex="swiss"/>
    </style:style>
    <style:style style:name="Preformatted_20_Text" style:display-name="Preformatted Text" style:family="paragraph" style:parent-style-name="Standard" style:class="html">
      <style:paragraph-properties fo:margin-top="0mm" fo:margin-bottom="0mm" style:contextual-spacing="false"/>
      <style:text-properties style:font-name="Liberation Mono" fo:font-family="'Liberation Mono'" style:font-family-generic="modern" style:font-pitch="fixed" fo:font-size="10pt" style:font-name-asian="MS Gothic" style:font-family-asian="'MS Gothic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95mm" style:type="center"/>
          <style:tab-stop style:position="190.01m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95mm" style:type="center"/>
          <style:tab-stop style:position="190.01mm" style:type="right"/>
        </style:tab-stops>
      </style:paragraph-properties>
    </style:style>
    <style:style style:name="Heading_20_3" style:display-name="Heading 3" style:family="paragraph" style:parent-style-name="Heading" style:next-style-name="Text_20_body" style:default-outline-level="3" style:list-style-name="" style:class="chapter">
      <style:paragraph-properties fo:margin-top="2.47mm" fo:margin-bottom="2.12mm" style:contextual-spacing="false"/>
      <style:text-properties style:font-name="Liberation Serif" fo:font-family="'Liberation Serif'" style:font-family-generic="roman" style:font-pitch="variable" fo:font-size="14pt" fo:font-weight="bold" style:font-name-asian="Yu Mincho" style:font-family-asian="'Yu Mincho'" style:font-family-generic-asian="system" style:font-pitch-asian="variable" style:font-size-asian="14pt" style:font-weight-asian="bold" style:font-name-complex="Lucida Sans1" style:font-family-complex="'Lucida Sans'" style:font-family-generic-complex="system" style:font-pitch-complex="variable" style:font-size-complex="14pt" style:font-weight-complex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fo:font-weight="normal" style:font-name-asian="OpenSymbol" style:font-family-asian="OpenSymbol" style:font-charset-asian="x-symbol" style:font-weight-asian="normal" style:font-name-complex="OpenSymbol" style:font-family-complex="OpenSymbol" style:font-charset-complex="x-symbol" style:font-weight-complex="normal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mm" svg:y="0m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4.99m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  <style:text-properties fo:font-size="10pt" officeooo:paragraph-rsid="034b9078" style:font-size-asian="10pt" style:font-size-complex="10pt"/>
    </style:style>
    <style:style style:name="MT1" style:family="text">
      <style:text-properties officeooo:rsid="01c8f42b"/>
    </style:style>
    <style:style style:name="MT2" style:family="text">
      <style:text-properties officeooo:rsid="05b3d3b5"/>
    </style:style>
    <style:style style:name="MT3" style:family="text">
      <style:text-properties style:font-name="Calibri1"/>
    </style:style>
    <style:style style:name="MT4" style:family="text">
      <style:text-properties style:font-name="Calibri1" officeooo:rsid="034ce1de"/>
    </style:style>
    <style:style style:name="MT5" style:family="text">
      <style:text-properties fo:color="#000000" loext:opacity="100%" style:font-name="Calibri1" style:text-underline-style="none" fo:font-weight="normal" officeooo:rsid="0340907a" style:font-weight-asian="normal" style:font-weight-complex="normal"/>
    </style:style>
    <style:style style:name="MT6" style:family="text">
      <style:text-properties fo:color="#000000" loext:opacity="100%" style:font-name="Calibri1" style:text-underline-style="none" fo:font-weight="normal" officeooo:rsid="05b3d3b5" style:font-weight-asian="normal" style:font-weight-complex="normal"/>
    </style:style>
    <style:style style:name="MT7" style:family="text">
      <style:text-properties fo:color="#000000" loext:opacity="100%" style:font-name="Calibri1"/>
    </style:style>
    <style:style style:name="MT8" style:family="text">
      <style:text-properties fo:color="#000000" loext:opacity="100%" style:font-name="Calibri1" officeooo:rsid="0012935e"/>
    </style:style>
    <style:page-layout style:name="Mpm1">
      <style:page-layout-properties fo:page-width="210.01mm" fo:page-height="297mm" style:num-format="1" style:print-orientation="portrait" fo:margin-top="4.99mm" fo:margin-bottom="4.99mm" fo:margin-left="4.99mm" fo:margin-right="4.99mm" style:writing-mode="lr-tb" style:layout-grid-color="#c0c0c0" style:layout-grid-lines="20" style:layout-grid-base-height="7.06mm" style:layout-grid-ruby-height="3.53mm" style:layout-grid-mode="none" style:layout-grid-ruby-below="false" style:layout-grid-print="false" style:layout-grid-display="false" style:footnote-max-height="0mm" loext:margin-gutter="0mm">
        <style:columns fo:column-count="1" fo:column-gap="0mm"/>
        <style:footnote-sep style:width="0.18mm" style:distance-before-sep="1.01mm" style:distance-after-sep="1.99mm" style:line-style="solid" style:adjustment="left" style:rel-width="25%" style:color="#000000"/>
      </style:page-layout-properties>
      <style:header-style/>
      <style:footer-style>
        <style:header-footer-properties fo:min-height="9.98mm" fo:margin-left="0mm" fo:margin-right="0mm" fo:margin-top="4.99mm" fo:background-color="transparent" style:dynamic-spacing="fals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text:span text:style-name="MT1">202</text:span><text:span text:style-name="MT2">6</text:span><text:span text:style-name="MT1">-0</text:span><text:span text:style-name="MT2">8</text:span><text:span text:style-name="MT1">-</text:span><text:span text:style-name="MT2">31</text:span><text:tab/><text:bookmark-start text:name="PageNumWizard_FOOTER_Standard1"/><text:page-number text:select-page="current">1</text:page-number><text:bookmark-end text:name="PageNumWizard_FOOTER_Standard1"/><text:tab/><text:span text:style-name="MT3"> </text:span><text:span text:style-name="MT4">Traveller</text:span><text:span text:style-name="MT5"> </text:span><text:span text:style-name="MT6">Ingenieur</text:span><text:span text:style-name="MT7">.</text:span><text:span text:style-name="MT8">odt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date>2026-08-31T11:48:51.467867100</dc:date>
    <meta:editing-duration>P3DT20H29M40S</meta:editing-duration>
    <meta:editing-cycles>1423</meta:editing-cycles>
    <meta:generator>LibreOffice/26.2.1.2$Windows_X86_64 LibreOffice_project/620$Build-2</meta:generator>
    <meta:print-date>2024-04-06T18:27:16.362000000</meta:print-date>
    <meta:printed-by>PDF-Dateien</meta:printed-by>
    <meta:document-statistic meta:table-count="3" meta:image-count="2" meta:object-count="0" meta:page-count="3" meta:paragraph-count="352" meta:word-count="569" meta:character-count="4919" meta:non-whitespace-character-count="4304"/>
  </office:meta>
</office:document-meta>
</file>